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Loc Zn" office:value-type="string">
            <text:p>Loc Zn</text:p>
          </table:table-cell>
          <table:table-cell office:string-value="IT" office:value-type="string">
            <text:p>IT</text:p>
          </table:table-cell>
          <table:table-cell office:string-value="Flow Ind" office:value-type="string">
            <text:p>Flow In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Miles" office:value-type="string">
            <text:p>Miles</text:p>
          </table:table-cell>
          <table:table-cell office:string-value="EGM" office:value-type="string">
            <text:p>EGM</text:p>
          </table:table-cell>
          <table:table-cell office:string-value="Flw Cntl" office:value-type="string">
            <text:p>Flw Cntl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  <table:table-row>
          <table:table-cell office:string-value="100007  " office:value-type="string">
            <text:p>100007 <text:s text:c="1"/></text:p>
          </table:table-cell>
          <table:table-cell office:string-value="STL CHAIN OF ROCKS" office:value-type="string">
            <text:p>STL CHAIN OF ROCK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5000" office:value-type="string">
            <text:p>225000</text:p>
          </table:table-cell>
          <table:table-cell office:string-value="225000" office:value-type="string">
            <text:p>225000</text:p>
          </table:table-cell>
          <table:table-cell office:string-value="0" office:value-type="string">
            <text:p>0</text:p>
          </table:table-cell>
          <table:table-cell office:string-value="225000" office:value-type="string">
            <text:p>225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ST LOUIS" office:value-type="string">
            <text:p>ST LOUIS</text:p>
          </table:table-cell>
          <table:table-cell office:string-value="Spire STL Pipeline LLC" office:value-type="string">
            <text:p>Spire STL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00007  " office:value-type="string">
            <text:p>100007 <text:s text:c="1"/></text:p>
          </table:table-cell>
          <table:table-cell office:string-value="STL CHAIN OF ROCKS" office:value-type="string">
            <text:p>STL CHAIN OF ROCK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25000" office:value-type="string">
            <text:p>225000</text:p>
          </table:table-cell>
          <table:table-cell office:string-value="225000" office:value-type="string">
            <text:p>225000</text:p>
          </table:table-cell>
          <table:table-cell office:string-value="20149" office:value-type="string">
            <text:p>20149</text:p>
          </table:table-cell>
          <table:table-cell office:string-value="204851" office:value-type="string">
            <text:p>20485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O      " office:value-type="string">
            <text:p>MO <text:s text:c="5"/></text:p>
          </table:table-cell>
          <table:table-cell office:string-value="ST LOUIS" office:value-type="string">
            <text:p>ST LOUIS</text:p>
          </table:table-cell>
          <table:table-cell office:string-value="Spire STL Pipeline LLC" office:value-type="string">
            <text:p>Spire STL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730   " office:value-type="string">
            <text:p>12730 <text:s text:c="2"/></text:p>
          </table:table-cell>
          <table:table-cell office:string-value="INDUSTRIAL STEAM PROD" office:value-type="string">
            <text:p>INDUSTRIAL STEAM PRO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100" office:value-type="string">
            <text:p>4100</text:p>
          </table:table-cell>
          <table:table-cell office:string-value="4100" office:value-type="string">
            <text:p>4100</text:p>
          </table:table-cell>
          <table:table-cell office:string-value="1840" office:value-type="string">
            <text:p>1840</text:p>
          </table:table-cell>
          <table:table-cell office:string-value="2260" office:value-type="string">
            <text:p>226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T CLAIR" office:value-type="string">
            <text:p>ST CLAIR</text:p>
          </table:table-cell>
          <table:table-cell office:string-value="Industrial Steam Products, Inc." office:value-type="string">
            <text:p>Industrial Steam Product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744   " office:value-type="string">
            <text:p>12744 <text:s text:c="2"/></text:p>
          </table:table-cell>
          <table:table-cell office:string-value="XTO TO WEST LINE" office:value-type="string">
            <text:p>XTO TO WEST 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6000" office:value-type="string">
            <text:p>6000</text:p>
          </table:table-cell>
          <table:table-cell office:string-value="44000" office:value-type="string">
            <text:p>440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WEBSTER" office:value-type="string">
            <text:p>WEBSTER</text:p>
          </table:table-cell>
          <table:table-cell office:string-value="VR6-ArkLa, LP" office:value-type="string">
            <text:p>VR6-ArkLa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745   " office:value-type="string">
            <text:p>12745 <text:s text:c="2"/></text:p>
          </table:table-cell>
          <table:table-cell office:string-value="DUKE @ PERRYVILLE" office:value-type="string">
            <text:p>DUKE @ PERRYVILL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32977" office:value-type="string">
            <text:p>32977</text:p>
          </table:table-cell>
          <table:table-cell office:string-value="37023" office:value-type="string">
            <text:p>37023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UACHITA" office:value-type="string">
            <text:p>OUACHITA</text:p>
          </table:table-cell>
          <table:table-cell office:string-value="Regency Field Services LLC" office:value-type="string">
            <text:p>Regency Field Services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817   " office:value-type="string">
            <text:p>12817 <text:s text:c="2"/></text:p>
          </table:table-cell>
          <table:table-cell office:string-value="TRUNKLINE CLAY CO" office:value-type="string">
            <text:p>TRUNKLINE CLAY 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3383" office:value-type="string">
            <text:p>153383</text:p>
          </table:table-cell>
          <table:table-cell office:string-value="153383" office:value-type="string">
            <text:p>153383</text:p>
          </table:table-cell>
          <table:table-cell office:string-value="0" office:value-type="string">
            <text:p>0</text:p>
          </table:table-cell>
          <table:table-cell office:string-value="153383" office:value-type="string">
            <text:p>153383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LAY" office:value-type="string">
            <text:p>CLAY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817   " office:value-type="string">
            <text:p>12817 <text:s text:c="2"/></text:p>
          </table:table-cell>
          <table:table-cell office:string-value="TRUNKLINE CLAY CO" office:value-type="string">
            <text:p>TRUNKLINE CLAY CO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3383" office:value-type="string">
            <text:p>153383</text:p>
          </table:table-cell>
          <table:table-cell office:string-value="153383" office:value-type="string">
            <text:p>153383</text:p>
          </table:table-cell>
          <table:table-cell office:string-value="33950" office:value-type="string">
            <text:p>33950</text:p>
          </table:table-cell>
          <table:table-cell office:string-value="119433" office:value-type="string">
            <text:p>119433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CLAY" office:value-type="string">
            <text:p>CLAY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818   " office:value-type="string">
            <text:p>12818 <text:s text:c="2"/></text:p>
          </table:table-cell>
          <table:table-cell office:string-value="TET SIKESTON" office:value-type="string">
            <text:p>TET SIKEST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100" office:value-type="string">
            <text:p>6100</text:p>
          </table:table-cell>
          <table:table-cell office:string-value="6100" office:value-type="string">
            <text:p>6100</text:p>
          </table:table-cell>
          <table:table-cell office:string-value="3570" office:value-type="string">
            <text:p>3570</text:p>
          </table:table-cell>
          <table:table-cell office:string-value="2530" office:value-type="string">
            <text:p>253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O      " office:value-type="string">
            <text:p>MO <text:s text:c="5"/></text:p>
          </table:table-cell>
          <table:table-cell office:string-value="STODDARD" office:value-type="string">
            <text:p>STODDARD</text:p>
          </table:table-cell>
          <table:table-cell office:string-value="Texas Eastern Transmission, LP" office:value-type="string">
            <text:p>Texas Eastern Transmission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600" office:value-type="string">
            <text:p>6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819   " office:value-type="string">
            <text:p>12819 <text:s text:c="2"/></text:p>
          </table:table-cell>
          <table:table-cell office:string-value="NESTLE PURINA PETCARE" office:value-type="string">
            <text:p>NESTLE PURINA PETCAR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3570" office:value-type="string">
            <text:p>3570</text:p>
          </table:table-cell>
          <table:table-cell office:string-value="2430" office:value-type="string">
            <text:p>243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STODDARD" office:value-type="string">
            <text:p>STODDARD</text:p>
          </table:table-cell>
          <table:table-cell office:string-value="Nestle Purina Pet Care Company" office:value-type="string">
            <text:p>Nestle Purina Pet Care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07" office:value-type="string">
            <text:p>60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963   " office:value-type="string">
            <text:p>12963 <text:s text:c="2"/></text:p>
          </table:table-cell>
          <table:table-cell office:string-value="WATERLOO, CITY OF" office:value-type="string">
            <text:p>WATERLOO, 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228" office:value-type="string">
            <text:p>228</text:p>
          </table:table-cell>
          <table:table-cell office:string-value="4772" office:value-type="string">
            <text:p>4772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ONROE" office:value-type="string">
            <text:p>MONROE</text:p>
          </table:table-cell>
          <table:table-cell office:string-value="City of Waterloo, Illinois" office:value-type="string">
            <text:p>City of Waterloo, Illinoi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142   " office:value-type="string">
            <text:p>13142 <text:s text:c="2"/></text:p>
          </table:table-cell>
          <table:table-cell office:string-value="AMERENUE RACCOON CREEK" office:value-type="string">
            <text:p>AMERENUE RACCOON CREE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6000" office:value-type="string">
            <text:p>136000</text:p>
          </table:table-cell>
          <table:table-cell office:string-value="136000" office:value-type="string">
            <text:p>136000</text:p>
          </table:table-cell>
          <table:table-cell office:string-value="0" office:value-type="string">
            <text:p>0</text:p>
          </table:table-cell>
          <table:table-cell office:string-value="136000" office:value-type="string">
            <text:p>136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LAY" office:value-type="string">
            <text:p>CLAY</text:p>
          </table:table-cell>
          <table:table-cell office:string-value="Union Electric Company d/b/a Ameren Missouri" office:value-type="string">
            <text:p>Union Electric Company d/b/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313   " office:value-type="string">
            <text:p>13313 <text:s text:c="2"/></text:p>
          </table:table-cell>
          <table:table-cell office:string-value="TET BALD KNOB WHITE CO" office:value-type="string">
            <text:p>TET BALD KNOB WHITE 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50000" office:value-type="string">
            <text:p>5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WHITE" office:value-type="string">
            <text:p>WHITE</text:p>
          </table:table-cell>
          <table:table-cell office:string-value="Texas Eastern Transmission, LP" office:value-type="string">
            <text:p>Texas Eastern Transmission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85" office:value-type="string">
            <text:p>18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1314  " office:value-type="string">
            <text:p>291314 <text:s text:c="1"/></text:p>
          </table:table-cell>
          <table:table-cell office:string-value="INGEVITY CROSSETT" office:value-type="string">
            <text:p>INGEVITY CROSSET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0" office:value-type="string">
            <text:p>0</text:p>
          </table:table-cell>
          <table:table-cell office:string-value="40000" office:value-type="string">
            <text:p>4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ASHLEY" office:value-type="string">
            <text:p>ASHLEY</text:p>
          </table:table-cell>
          <table:table-cell office:string-value="Ingevity Arkansas, LLC" office:value-type="string">
            <text:p>Ingevity Arkans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7" office:value-type="string">
            <text:p>3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376  " office:value-type="string">
            <text:p>292376 <text:s text:c="1"/></text:p>
          </table:table-cell>
          <table:table-cell office:string-value="DELTA AGGREGATE LOUISIANA" office:value-type="string">
            <text:p>DELTA AGGREGATE LOUISIAN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20000" office:value-type="string">
            <text:p>20000</text:p>
          </table:table-cell>
          <table:table-cell office:string-value="597" office:value-type="string">
            <text:p>597</text:p>
          </table:table-cell>
          <table:table-cell office:string-value="19403" office:value-type="string">
            <text:p>19403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DDO" office:value-type="string">
            <text:p>CADDO</text:p>
          </table:table-cell>
          <table:table-cell office:string-value="Delta North Louisiana Gas Company, LLC" office:value-type="string">
            <text:p>Delta North Louisiana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619  " office:value-type="string">
            <text:p>292619 <text:s text:c="1"/></text:p>
          </table:table-cell>
          <table:table-cell office:string-value="AMERESCO LANDFILL RCPT" office:value-type="string">
            <text:p>AMERESCO LANDFILL RCP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" office:value-type="string">
            <text:p>4000</text:p>
          </table:table-cell>
          <table:table-cell office:string-value="5900" office:value-type="string">
            <text:p>5900</text:p>
          </table:table-cell>
          <table:table-cell office:string-value="4759" office:value-type="string">
            <text:p>4759</text:p>
          </table:table-cell>
          <table:table-cell office:string-value="1141" office:value-type="string">
            <text:p>1141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Ameresco Roxana RNG LLC" office:value-type="string">
            <text:p>Ameresco Roxana R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620  " office:value-type="string">
            <text:p>292620 <text:s text:c="1"/></text:p>
          </table:table-cell>
          <table:table-cell office:string-value="AMERESCO LANDFILL DEL" office:value-type="string">
            <text:p>AMERESCO LANDFILL D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" office:value-type="string">
            <text:p>4000</text:p>
          </table:table-cell>
          <table:table-cell office:string-value="5900" office:value-type="string">
            <text:p>5900</text:p>
          </table:table-cell>
          <table:table-cell office:string-value="274" office:value-type="string">
            <text:p>274</text:p>
          </table:table-cell>
          <table:table-cell office:string-value="5626" office:value-type="string">
            <text:p>5626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Ameresco Roxana RNG LLC" office:value-type="string">
            <text:p>Ameresco Roxana R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495  " office:value-type="string">
            <text:p>805495 <text:s text:c="1"/></text:p>
          </table:table-cell>
          <table:table-cell office:string-value="GRANITE CITY STEEL" office:value-type="string">
            <text:p>GRANITE CITY STE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00" office:value-type="string">
            <text:p>75000</text:p>
          </table:table-cell>
          <table:table-cell office:string-value="75000" office:value-type="string">
            <text:p>75000</text:p>
          </table:table-cell>
          <table:table-cell office:string-value="37880" office:value-type="string">
            <text:p>37880</text:p>
          </table:table-cell>
          <table:table-cell office:string-value="37120" office:value-type="string">
            <text:p>3712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United States Steel Corporation" office:value-type="string">
            <text:p>United States Steel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498  " office:value-type="string">
            <text:p>805498 <text:s text:c="1"/></text:p>
          </table:table-cell>
          <table:table-cell office:string-value="OLIN CORPORATION" office:value-type="string">
            <text:p>OLIN CORPOR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885" office:value-type="string">
            <text:p>1885</text:p>
          </table:table-cell>
          <table:table-cell office:string-value="8115" office:value-type="string">
            <text:p>811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Olin Corporation" office:value-type="string">
            <text:p>Olin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499  " office:value-type="string">
            <text:p>805499 <text:s text:c="1"/></text:p>
          </table:table-cell>
          <table:table-cell office:string-value="ELEMENTIS SPECIALTIES" office:value-type="string">
            <text:p>ELEMENTIS SPECIALTI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900" office:value-type="string">
            <text:p>1900</text:p>
          </table:table-cell>
          <table:table-cell office:string-value="1900" office:value-type="string">
            <text:p>1900</text:p>
          </table:table-cell>
          <table:table-cell office:string-value="378" office:value-type="string">
            <text:p>378</text:p>
          </table:table-cell>
          <table:table-cell office:string-value="1522" office:value-type="string">
            <text:p>1522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Ste. Louis" office:value-type="string">
            <text:p>Ste. Louis</text:p>
          </table:table-cell>
          <table:table-cell office:string-value="Elementis Specialties, Inc." office:value-type="string">
            <text:p>Elementis Specialti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01  " office:value-type="string">
            <text:p>805501 <text:s text:c="1"/></text:p>
          </table:table-cell>
          <table:table-cell office:string-value="CERRO FLOW PRODUCTS" office:value-type="string">
            <text:p>CERRO FLOW PRODUCT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211" office:value-type="string">
            <text:p>211</text:p>
          </table:table-cell>
          <table:table-cell office:string-value="2789" office:value-type="string">
            <text:p>278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T CLAIR" office:value-type="string">
            <text:p>ST CLAIR</text:p>
          </table:table-cell>
          <table:table-cell office:string-value="Cerro Flow Products LLC" office:value-type="string">
            <text:p>Cerro Flow Product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02  " office:value-type="string">
            <text:p>805502 <text:s text:c="1"/></text:p>
          </table:table-cell>
          <table:table-cell office:string-value="LIBERTY MO AGGREGATE" office:value-type="string">
            <text:p>LIBERTY MO AGGREGAT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919" office:value-type="string">
            <text:p>919</text:p>
          </table:table-cell>
          <table:table-cell office:string-value="6581" office:value-type="string">
            <text:p>658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IRON" office:value-type="string">
            <text:p>IRON</text:p>
          </table:table-cell>
          <table:table-cell office:string-value="Liberty Utilities (Midstates Natural Gas) Corp" office:value-type="string">
            <text:p>Liberty Utilities (Midstates Natural Gas) Cor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15" office:value-type="string">
            <text:p>31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03  " office:value-type="string">
            <text:p>805503 <text:s text:c="1"/></text:p>
          </table:table-cell>
          <table:table-cell office:string-value="ALTON STEEL, INC" office:value-type="string">
            <text:p>ALTON STEEL, IN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000" office:value-type="string">
            <text:p>14000</text:p>
          </table:table-cell>
          <table:table-cell office:string-value="14000" office:value-type="string">
            <text:p>14000</text:p>
          </table:table-cell>
          <table:table-cell office:string-value="1" office:value-type="string">
            <text:p>1</text:p>
          </table:table-cell>
          <table:table-cell office:string-value="13999" office:value-type="string">
            <text:p>13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Alton Steel Inc." office:value-type="string">
            <text:p>Alton Steel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05  " office:value-type="string">
            <text:p>805505 <text:s text:c="1"/></text:p>
          </table:table-cell>
          <table:table-cell office:string-value="GP CONSUMER OPERATIONS" office:value-type="string">
            <text:p>GP CONSUMER OPERATION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000" office:value-type="string">
            <text:p>35000</text:p>
          </table:table-cell>
          <table:table-cell office:string-value="40000" office:value-type="string">
            <text:p>40000</text:p>
          </table:table-cell>
          <table:table-cell office:string-value="5276" office:value-type="string">
            <text:p>5276</text:p>
          </table:table-cell>
          <table:table-cell office:string-value="34724" office:value-type="string">
            <text:p>34724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ASHLEY" office:value-type="string">
            <text:p>ASHLEY</text:p>
          </table:table-cell>
          <table:table-cell office:string-value="Georgia-Pacific Crossett LLC" office:value-type="string">
            <text:p>Georgia-Pacific Crosset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" office:value-type="string">
            <text:p>3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06  " office:value-type="string">
            <text:p>805506 <text:s text:c="1"/></text:p>
          </table:table-cell>
          <table:table-cell office:string-value="Chemtrade Solutions" office:value-type="string">
            <text:p>Chemtrade Solution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" office:value-type="string">
            <text:p>750</text:p>
          </table:table-cell>
          <table:table-cell office:string-value="750" office:value-type="string">
            <text:p>750</text:p>
          </table:table-cell>
          <table:table-cell office:string-value="61" office:value-type="string">
            <text:p>61</text:p>
          </table:table-cell>
          <table:table-cell office:string-value="689" office:value-type="string">
            <text:p>68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T CLAIR" office:value-type="string">
            <text:p>ST CLAIR</text:p>
          </table:table-cell>
          <table:table-cell office:string-value="General Chemical Corp" office:value-type="string">
            <text:p>General Chemical Cor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07  " office:value-type="string">
            <text:p>805507 <text:s text:c="1"/></text:p>
          </table:table-cell>
          <table:table-cell office:string-value="MISSISSIPPI LIME" office:value-type="string">
            <text:p>MISSISSIPPI LIM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4931" office:value-type="string">
            <text:p>4931</text:p>
          </table:table-cell>
          <table:table-cell office:string-value="6069" office:value-type="string">
            <text:p>606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Ste. Genevieve" office:value-type="string">
            <text:p>Ste. Genevieve</text:p>
          </table:table-cell>
          <table:table-cell office:string-value="Mississippi Lime Company" office:value-type="string">
            <text:p>Mississippi Lime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08  " office:value-type="string">
            <text:p>805508 <text:s text:c="1"/></text:p>
          </table:table-cell>
          <table:table-cell office:string-value="AMERICAN STEEL FOUND" office:value-type="string">
            <text:p>AMERICAN STEEL FOUN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500" office:value-type="string">
            <text:p>4500</text:p>
          </table:table-cell>
          <table:table-cell office:string-value="4500" office:value-type="string">
            <text:p>4500</text:p>
          </table:table-cell>
          <table:table-cell office:string-value="161" office:value-type="string">
            <text:p>161</text:p>
          </table:table-cell>
          <table:table-cell office:string-value="4339" office:value-type="string">
            <text:p>433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AMSTED RAIL COMPANY, INC" office:value-type="string">
            <text:p>AMSTED RAIL COMPANY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13  " office:value-type="string">
            <text:p>805513 <text:s text:c="1"/></text:p>
          </table:table-cell>
          <table:table-cell office:string-value="AMEREN VENICE ILLINOIS" office:value-type="string">
            <text:p>AMEREN VENICE ILLINOI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0" office:value-type="string">
            <text:p>0</text:p>
          </table:table-cell>
          <table:table-cell office:string-value="145000" office:value-type="string">
            <text:p>145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Union Electric Company d/b/a Ameren Missouri" office:value-type="string">
            <text:p>Union Electric Company d/b/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14  " office:value-type="string">
            <text:p>805514 <text:s text:c="1"/></text:p>
          </table:table-cell>
          <table:table-cell office:string-value="WRB REFINING LP" office:value-type="string">
            <text:p>WRB REFINING LP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36800" office:value-type="string">
            <text:p>236800</text:p>
          </table:table-cell>
          <table:table-cell office:string-value="236800" office:value-type="string">
            <text:p>236800</text:p>
          </table:table-cell>
          <table:table-cell office:string-value="101546" office:value-type="string">
            <text:p>101546</text:p>
          </table:table-cell>
          <table:table-cell office:string-value="135254" office:value-type="string">
            <text:p>135254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Phillips 66 Energy Trading LLC" office:value-type="string">
            <text:p>Phillips 66 Energy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17  " office:value-type="string">
            <text:p>805517 <text:s text:c="1"/></text:p>
          </table:table-cell>
          <table:table-cell office:string-value="BUZZI UNICEM" office:value-type="string">
            <text:p>BUZZI UNICEM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8000" office:value-type="string">
            <text:p>18000</text:p>
          </table:table-cell>
          <table:table-cell office:string-value="90000" office:value-type="string">
            <text:p>90000</text:p>
          </table:table-cell>
          <table:table-cell office:string-value="11500" office:value-type="string">
            <text:p>11500</text:p>
          </table:table-cell>
          <table:table-cell office:string-value="78500" office:value-type="string">
            <text:p>785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JEFFERSON" office:value-type="string">
            <text:p>JEFFERSON</text:p>
          </table:table-cell>
          <table:table-cell office:string-value="River Cement Company, Inc." office:value-type="string">
            <text:p>River Cement Compan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19  " office:value-type="string">
            <text:p>805519 <text:s text:c="1"/></text:p>
          </table:table-cell>
          <table:table-cell office:string-value="SOLUTIA KRUMMRICH" office:value-type="string">
            <text:p>SOLUTIA KRUMMRICH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1500" office:value-type="string">
            <text:p>1500</text:p>
          </table:table-cell>
          <table:table-cell office:string-value="17500" office:value-type="string">
            <text:p>175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T CLAIR" office:value-type="string">
            <text:p>ST CLAIR</text:p>
          </table:table-cell>
          <table:table-cell office:string-value="Solutia Inc." office:value-type="string">
            <text:p>Soluti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23  " office:value-type="string">
            <text:p>805523 <text:s text:c="1"/></text:p>
          </table:table-cell>
          <table:table-cell office:string-value="ASHLEY ENERGY" office:value-type="string">
            <text:p>ASHLEY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500" office:value-type="string">
            <text:p>12500</text:p>
          </table:table-cell>
          <table:table-cell office:string-value="12500" office:value-type="string">
            <text:p>12500</text:p>
          </table:table-cell>
          <table:table-cell office:string-value="7000" office:value-type="string">
            <text:p>7000</text:p>
          </table:table-cell>
          <table:table-cell office:string-value="5500" office:value-type="string">
            <text:p>55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Ste. Louis" office:value-type="string">
            <text:p>Ste. Louis</text:p>
          </table:table-cell>
          <table:table-cell office:string-value="Trigen St. Louis Energy Corporation" office:value-type="string">
            <text:p>Trigen St. Loui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26  " office:value-type="string">
            <text:p>805526 <text:s text:c="1"/></text:p>
          </table:table-cell>
          <table:table-cell office:string-value="SPIRE MO AGGREGATE" office:value-type="string">
            <text:p>SPIRE MO AGGREGAT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15000" office:value-type="string">
            <text:p>815000</text:p>
          </table:table-cell>
          <table:table-cell office:string-value="815000" office:value-type="string">
            <text:p>815000</text:p>
          </table:table-cell>
          <table:table-cell office:string-value="186674" office:value-type="string">
            <text:p>186674</text:p>
          </table:table-cell>
          <table:table-cell office:string-value="628326" office:value-type="string">
            <text:p>62832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ST LOUIS" office:value-type="string">
            <text:p>ST LOUIS</text:p>
          </table:table-cell>
          <table:table-cell office:string-value="Spire Missouri Inc." office:value-type="string">
            <text:p>Spire Missouri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27  " office:value-type="string">
            <text:p>805527 <text:s text:c="1"/></text:p>
          </table:table-cell>
          <table:table-cell office:string-value="HAZEN, CITY OF" office:value-type="string">
            <text:p>HAZEN, 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800" office:value-type="string">
            <text:p>1800</text:p>
          </table:table-cell>
          <table:table-cell office:string-value="1800" office:value-type="string">
            <text:p>1800</text:p>
          </table:table-cell>
          <table:table-cell office:string-value="39" office:value-type="string">
            <text:p>39</text:p>
          </table:table-cell>
          <table:table-cell office:string-value="1761" office:value-type="string">
            <text:p>176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LONOKE" office:value-type="string">
            <text:p>LONOKE</text:p>
          </table:table-cell>
          <table:table-cell office:string-value="City of Hazen, Arkansas" office:value-type="string">
            <text:p>City of Hazen, Arkansa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45" office:value-type="string">
            <text:p>1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28  " office:value-type="string">
            <text:p>805528 <text:s text:c="1"/></text:p>
          </table:table-cell>
          <table:table-cell office:string-value="DUPO, VILLAGE OF" office:value-type="string">
            <text:p>DUPO, VILLAGE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60" office:value-type="string">
            <text:p>60</text:p>
          </table:table-cell>
          <table:table-cell office:string-value="1940" office:value-type="string">
            <text:p>194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T CLAIR" office:value-type="string">
            <text:p>ST CLAIR</text:p>
          </table:table-cell>
          <table:table-cell office:string-value="Village of Dupo, Illinois" office:value-type="string">
            <text:p>Village of Dupo, Illinoi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29  " office:value-type="string">
            <text:p>805529 <text:s text:c="1"/></text:p>
          </table:table-cell>
          <table:table-cell office:string-value="AUGUSTA, CITY OF" office:value-type="string">
            <text:p>AUGUSTA, 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57" office:value-type="string">
            <text:p>1357</text:p>
          </table:table-cell>
          <table:table-cell office:string-value="1357" office:value-type="string">
            <text:p>1357</text:p>
          </table:table-cell>
          <table:table-cell office:string-value="28" office:value-type="string">
            <text:p>28</text:p>
          </table:table-cell>
          <table:table-cell office:string-value="1329" office:value-type="string">
            <text:p>132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WHITE" office:value-type="string">
            <text:p>WHITE</text:p>
          </table:table-cell>
          <table:table-cell office:string-value="City of Augusta, Arkansas" office:value-type="string">
            <text:p>City of Augusta, Arkansa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90" office:value-type="string">
            <text:p>19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32  " office:value-type="string">
            <text:p>805532 <text:s text:c="1"/></text:p>
          </table:table-cell>
          <table:table-cell office:string-value="LIBERTY IL AGGREGATE" office:value-type="string">
            <text:p>LIBERTY IL AGGREGAT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0" office:value-type="string">
            <text:p>1200</text:p>
          </table:table-cell>
          <table:table-cell office:string-value="1200" office:value-type="string">
            <text:p>1200</text:p>
          </table:table-cell>
          <table:table-cell office:string-value="25" office:value-type="string">
            <text:p>25</text:p>
          </table:table-cell>
          <table:table-cell office:string-value="1175" office:value-type="string">
            <text:p>117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LINTON" office:value-type="string">
            <text:p>CLINTON</text:p>
          </table:table-cell>
          <table:table-cell office:string-value="Liberty Utilities (Midstates Natural Gas) Corp" office:value-type="string">
            <text:p>Liberty Utilities (Midstates Natural Gas) Cor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33  " office:value-type="string">
            <text:p>805533 <text:s text:c="1"/></text:p>
          </table:table-cell>
          <table:table-cell office:string-value="SUMMIT AGGREGATE FIELD" office:value-type="string">
            <text:p>SUMMIT AGGREGATE FIEL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1381" office:value-type="string">
            <text:p>1381</text:p>
          </table:table-cell>
          <table:table-cell office:string-value="48619" office:value-type="string">
            <text:p>4861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ASHLEY" office:value-type="string">
            <text:p>ASHLEY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1" office:value-type="string">
            <text:p>4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35  " office:value-type="string">
            <text:p>805535 <text:s text:c="1"/></text:p>
          </table:table-cell>
          <table:table-cell office:string-value="AMEREN IL AGGREGATE" office:value-type="string">
            <text:p>AMEREN IL AGGREGAT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8977" office:value-type="string">
            <text:p>8977</text:p>
          </table:table-cell>
          <table:table-cell office:string-value="116023" office:value-type="string">
            <text:p>116023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T CLAIR" office:value-type="string">
            <text:p>ST CLAIR</text:p>
          </table:table-cell>
          <table:table-cell office:string-value="Ameren Illinois Company d/b/a Ameren Illinois" office:value-type="string">
            <text:p>Ameren Illinois Company d/b/a Ameren Illinoi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46  " office:value-type="string">
            <text:p>805546 <text:s text:c="1"/></text:p>
          </table:table-cell>
          <table:table-cell office:string-value="SUMMIT AGGREGATE MARKET" office:value-type="string">
            <text:p>SUMMIT AGGREGATE MARKE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1706" office:value-type="string">
            <text:p>1706</text:p>
          </table:table-cell>
          <table:table-cell office:string-value="48294" office:value-type="string">
            <text:p>48294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JACKSON" office:value-type="string">
            <text:p>JACKSON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15" office:value-type="string">
            <text:p>21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47  " office:value-type="string">
            <text:p>805547 <text:s text:c="1"/></text:p>
          </table:table-cell>
          <table:table-cell office:string-value="GLENDALE - EGT FLD RCPT" office:value-type="string">
            <text:p>GLENDALE - EGT FLD RCP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00000" office:value-type="string">
            <text:p>900000</text:p>
          </table:table-cell>
          <table:table-cell office:string-value="900000" office:value-type="string">
            <text:p>900000</text:p>
          </table:table-cell>
          <table:table-cell office:string-value="471890" office:value-type="string">
            <text:p>471890</text:p>
          </table:table-cell>
          <table:table-cell office:string-value="428110" office:value-type="string">
            <text:p>42811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AR      " office:value-type="string">
            <text:p>AR <text:s text:c="5"/></text:p>
          </table:table-cell>
          <table:table-cell office:string-value="LINCOLN" office:value-type="string">
            <text:p>LINCOLN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8" office:value-type="string">
            <text:p>8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48  " office:value-type="string">
            <text:p>805548 <text:s text:c="1"/></text:p>
          </table:table-cell>
          <table:table-cell office:string-value="NOARK TO MRT LAWRENCE" office:value-type="string">
            <text:p>NOARK TO MRT LAWRENC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6000" office:value-type="string">
            <text:p>96000</text:p>
          </table:table-cell>
          <table:table-cell office:string-value="96000" office:value-type="string">
            <text:p>96000</text:p>
          </table:table-cell>
          <table:table-cell office:string-value="0" office:value-type="string">
            <text:p>0</text:p>
          </table:table-cell>
          <table:table-cell office:string-value="96000" office:value-type="string">
            <text:p>96000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LAWRENCE" office:value-type="string">
            <text:p>LAWRENCE</text:p>
          </table:table-cell>
          <table:table-cell office:string-value="Black Bear Transmission LLC" office:value-type="string">
            <text:p>Black Bear Transmission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245" office:value-type="string">
            <text:p>2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48  " office:value-type="string">
            <text:p>805548 <text:s text:c="1"/></text:p>
          </table:table-cell>
          <table:table-cell office:string-value="NOARK TO MRT LAWRENCE" office:value-type="string">
            <text:p>NOARK TO MRT LAWRENC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6000" office:value-type="string">
            <text:p>96000</text:p>
          </table:table-cell>
          <table:table-cell office:string-value="96000" office:value-type="string">
            <text:p>96000</text:p>
          </table:table-cell>
          <table:table-cell office:string-value="7679" office:value-type="string">
            <text:p>7679</text:p>
          </table:table-cell>
          <table:table-cell office:string-value="88321" office:value-type="string">
            <text:p>88321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AR      " office:value-type="string">
            <text:p>AR <text:s text:c="5"/></text:p>
          </table:table-cell>
          <table:table-cell office:string-value="LAWRENCE" office:value-type="string">
            <text:p>LAWRENCE</text:p>
          </table:table-cell>
          <table:table-cell office:string-value="Black Bear Transmission LLC" office:value-type="string">
            <text:p>Black Bear Transmission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245" office:value-type="string">
            <text:p>2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88  " office:value-type="string">
            <text:p>805588 <text:s text:c="1"/></text:p>
          </table:table-cell>
          <table:table-cell office:string-value="NGPL @ SHATTUC/CLINTON" office:value-type="string">
            <text:p>NGPL @ SHATTUC/CLINT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70000" office:value-type="string">
            <text:p>270000</text:p>
          </table:table-cell>
          <table:table-cell office:string-value="270000" office:value-type="string">
            <text:p>270000</text:p>
          </table:table-cell>
          <table:table-cell office:string-value="77085" office:value-type="string">
            <text:p>77085</text:p>
          </table:table-cell>
          <table:table-cell office:string-value="192915" office:value-type="string">
            <text:p>192915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CLINTON" office:value-type="string">
            <text:p>CLINTON</text:p>
          </table:table-cell>
          <table:table-cell office:string-value="Natural Gas Pipeline Company of America" office:value-type="string">
            <text:p>Natural Gas Pipeline Company of America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96  " office:value-type="string">
            <text:p>805596 <text:s text:c="1"/></text:p>
          </table:table-cell>
          <table:table-cell office:string-value="PERRYVILLE DEL - EGT" office:value-type="string">
            <text:p>PERRYVILLE DEL - EG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50000" office:value-type="string">
            <text:p>850000</text:p>
          </table:table-cell>
          <table:table-cell office:string-value="850000" office:value-type="string">
            <text:p>850000</text:p>
          </table:table-cell>
          <table:table-cell office:string-value="442643" office:value-type="string">
            <text:p>442643</text:p>
          </table:table-cell>
          <table:table-cell office:string-value="407357" office:value-type="string">
            <text:p>407357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OUACHITA" office:value-type="string">
            <text:p>OUACHITA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97  " office:value-type="string">
            <text:p>805597 <text:s text:c="1"/></text:p>
          </table:table-cell>
          <table:table-cell office:string-value="EGT @ DIXIE" office:value-type="string">
            <text:p>EGT @ DIXI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80000" office:value-type="string">
            <text:p>280000</text:p>
          </table:table-cell>
          <table:table-cell office:string-value="51000" office:value-type="string">
            <text:p>51000</text:p>
          </table:table-cell>
          <table:table-cell office:string-value="0" office:value-type="string">
            <text:p>0</text:p>
          </table:table-cell>
          <table:table-cell office:string-value="51000" office:value-type="string">
            <text:p>51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DDO" office:value-type="string">
            <text:p>CADDO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97  " office:value-type="string">
            <text:p>805597 <text:s text:c="1"/></text:p>
          </table:table-cell>
          <table:table-cell office:string-value="EGT @ DIXIE" office:value-type="string">
            <text:p>EGT @ DIXI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80000" office:value-type="string">
            <text:p>280000</text:p>
          </table:table-cell>
          <table:table-cell office:string-value="51000" office:value-type="string">
            <text:p>51000</text:p>
          </table:table-cell>
          <table:table-cell office:string-value="51000" office:value-type="string">
            <text:p>5100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CADDO" office:value-type="string">
            <text:p>CADDO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98  " office:value-type="string">
            <text:p>805598 <text:s text:c="1"/></text:p>
          </table:table-cell>
          <table:table-cell office:string-value="REGENCY GATH WEST LINE" office:value-type="string">
            <text:p>REGENCY GATH WEST 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17000" office:value-type="string">
            <text:p>17000</text:p>
          </table:table-cell>
          <table:table-cell office:string-value="18000" office:value-type="string">
            <text:p>180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LINCOLN" office:value-type="string">
            <text:p>LINCOLN</text:p>
          </table:table-cell>
          <table:table-cell office:string-value="ET Gathering &amp; Processing LLC" office:value-type="string">
            <text:p>ET Gathering &amp; Processing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601  " office:value-type="string">
            <text:p>805601 <text:s text:c="1"/></text:p>
          </table:table-cell>
          <table:table-cell office:string-value="EGT @ SHERRILL AR" office:value-type="string">
            <text:p>EGT @ SHERRILL A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0" office:value-type="string">
            <text:p>0</text:p>
          </table:table-cell>
          <table:table-cell office:string-value="150000" office:value-type="string">
            <text:p>15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AR      " office:value-type="string">
            <text:p>AR <text:s text:c="5"/></text:p>
          </table:table-cell>
          <table:table-cell office:string-value="JEFFERSON" office:value-type="string">
            <text:p>JEFFERSON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19" office:value-type="string">
            <text:p>11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602  " office:value-type="string">
            <text:p>805602 <text:s text:c="1"/></text:p>
          </table:table-cell>
          <table:table-cell office:string-value="OLYPHANT - EGT" office:value-type="string">
            <text:p>OLYPHANT - EG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65000" office:value-type="string">
            <text:p>265000</text:p>
          </table:table-cell>
          <table:table-cell office:string-value="265000" office:value-type="string">
            <text:p>265000</text:p>
          </table:table-cell>
          <table:table-cell office:string-value="0" office:value-type="string">
            <text:p>0</text:p>
          </table:table-cell>
          <table:table-cell office:string-value="265000" office:value-type="string">
            <text:p>265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JACKSON" office:value-type="string">
            <text:p>JACKSON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205" office:value-type="string">
            <text:p>20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602  " office:value-type="string">
            <text:p>805602 <text:s text:c="1"/></text:p>
          </table:table-cell>
          <table:table-cell office:string-value="OLYPHANT - EGT" office:value-type="string">
            <text:p>OLYPHANT - EG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65000" office:value-type="string">
            <text:p>265000</text:p>
          </table:table-cell>
          <table:table-cell office:string-value="265000" office:value-type="string">
            <text:p>265000</text:p>
          </table:table-cell>
          <table:table-cell office:string-value="0" office:value-type="string">
            <text:p>0</text:p>
          </table:table-cell>
          <table:table-cell office:string-value="265000" office:value-type="string">
            <text:p>265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AR      " office:value-type="string">
            <text:p>AR <text:s text:c="5"/></text:p>
          </table:table-cell>
          <table:table-cell office:string-value="JACKSON" office:value-type="string">
            <text:p>JACKSON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205" office:value-type="string">
            <text:p>20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607  " office:value-type="string">
            <text:p>805607 <text:s text:c="1"/></text:p>
          </table:table-cell>
          <table:table-cell office:string-value="STORAGE" office:value-type="string">
            <text:p>STORA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45116" office:value-type="string">
            <text:p>245116</text:p>
          </table:table-cell>
          <table:table-cell office:string-value="245116" office:value-type="string">
            <text:p>245116</text:p>
          </table:table-cell>
          <table:table-cell office:string-value="33969" office:value-type="string">
            <text:p>33969</text:p>
          </table:table-cell>
          <table:table-cell office:string-value="516831" office:value-type="string">
            <text:p>516831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LINCOLN" office:value-type="string">
            <text:p>LINCOLN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2" office:value-type="string">
            <text:p>3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607  " office:value-type="string">
            <text:p>805607 <text:s text:c="1"/></text:p>
          </table:table-cell>
          <table:table-cell office:string-value="STORAGE" office:value-type="string">
            <text:p>STORAG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50800" office:value-type="string">
            <text:p>550800</text:p>
          </table:table-cell>
          <table:table-cell office:string-value="550800" office:value-type="string">
            <text:p>550800</text:p>
          </table:table-cell>
          <table:table-cell office:string-value="0" office:value-type="string">
            <text:p>0</text:p>
          </table:table-cell>
          <table:table-cell office:string-value="550800" office:value-type="string">
            <text:p>5508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LINCOLN" office:value-type="string">
            <text:p>LINCOLN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2" office:value-type="string">
            <text:p>3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613  " office:value-type="string">
            <text:p>805613 <text:s text:c="1"/></text:p>
          </table:table-cell>
          <table:table-cell office:string-value="KINDER MORGAN TEJAS" office:value-type="string">
            <text:p>KINDER MORGAN TEJA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50000" office:value-type="string">
            <text:p>5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RRISON" office:value-type="string">
            <text:p>HARRISON</text:p>
          </table:table-cell>
          <table:table-cell office:string-value="Kinder Morgan Tejas Pipeline LLC" office:value-type="string">
            <text:p>Kinder Morgan Teja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614  " office:value-type="string">
            <text:p>805614 <text:s text:c="1"/></text:p>
          </table:table-cell>
          <table:table-cell office:string-value="EGT VILONIA" office:value-type="string">
            <text:p>EGT VILONI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7000" office:value-type="string">
            <text:p>37000</text:p>
          </table:table-cell>
          <table:table-cell office:string-value="37000" office:value-type="string">
            <text:p>37000</text:p>
          </table:table-cell>
          <table:table-cell office:string-value="0" office:value-type="string">
            <text:p>0</text:p>
          </table:table-cell>
          <table:table-cell office:string-value="37000" office:value-type="string">
            <text:p>37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AR      " office:value-type="string">
            <text:p>AR <text:s text:c="5"/></text:p>
          </table:table-cell>
          <table:table-cell office:string-value="FAULKNER" office:value-type="string">
            <text:p>FAULKNER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0" office:value-type="string">
            <text:p>17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616  " office:value-type="string">
            <text:p>805616 <text:s text:c="1"/></text:p>
          </table:table-cell>
          <table:table-cell office:string-value="EGT STERLINGTON" office:value-type="string">
            <text:p>EGT STERLINGT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0" office:value-type="string">
            <text:p>0</text:p>
          </table:table-cell>
          <table:table-cell office:string-value="150000" office:value-type="string">
            <text:p>15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ST TAMMANY" office:value-type="string">
            <text:p>ST TAMMANY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2" office:value-type="string">
            <text:p>3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617  " office:value-type="string">
            <text:p>805617 <text:s text:c="1"/></text:p>
          </table:table-cell>
          <table:table-cell office:string-value="EGT KARNACK" office:value-type="string">
            <text:p>EGT KARNAC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" office:value-type="string">
            <text:p>750</text:p>
          </table:table-cell>
          <table:table-cell office:string-value="750" office:value-type="string">
            <text:p>750</text:p>
          </table:table-cell>
          <table:table-cell office:string-value="0" office:value-type="string">
            <text:p>0</text:p>
          </table:table-cell>
          <table:table-cell office:string-value="750" office:value-type="string">
            <text:p>75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RRISON" office:value-type="string">
            <text:p>HARRISON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368  " office:value-type="string">
            <text:p>808368 <text:s text:c="1"/></text:p>
          </table:table-cell>
          <table:table-cell office:string-value="AMEREN MERAMEC MISSOURI" office:value-type="string">
            <text:p>AMEREN MERAMEC MISSOURI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4000" office:value-type="string">
            <text:p>134000</text:p>
          </table:table-cell>
          <table:table-cell office:string-value="134000" office:value-type="string">
            <text:p>134000</text:p>
          </table:table-cell>
          <table:table-cell office:string-value="0" office:value-type="string">
            <text:p>0</text:p>
          </table:table-cell>
          <table:table-cell office:string-value="134000" office:value-type="string">
            <text:p>134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Union Electric Company d/b/a Ameren Missouri" office:value-type="string">
            <text:p>Union Electric Company d/b/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527  " office:value-type="string">
            <text:p>808527 <text:s text:c="1"/></text:p>
          </table:table-cell>
          <table:table-cell office:string-value="WASKOM EGT" office:value-type="string">
            <text:p>WASKOM EG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50000" office:value-type="string">
            <text:p>5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RRISON" office:value-type="string">
            <text:p>HARRISON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527  " office:value-type="string">
            <text:p>808527 <text:s text:c="1"/></text:p>
          </table:table-cell>
          <table:table-cell office:string-value="WASKOM EGT" office:value-type="string">
            <text:p>WASKOM EG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273" office:value-type="string">
            <text:p>273</text:p>
          </table:table-cell>
          <table:table-cell office:string-value="49727" office:value-type="string">
            <text:p>49727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RRISON" office:value-type="string">
            <text:p>HARRISON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601  " office:value-type="string">
            <text:p>808601 <text:s text:c="1"/></text:p>
          </table:table-cell>
          <table:table-cell office:string-value="WC MRT VIP" office:value-type="string">
            <text:p>WC MRT VIP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50000" office:value-type="string">
            <text:p>500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RRISON" office:value-type="string">
            <text:p>HARRISON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601  " office:value-type="string">
            <text:p>808601 <text:s text:c="1"/></text:p>
          </table:table-cell>
          <table:table-cell office:string-value="WC MRT VIP" office:value-type="string">
            <text:p>WC MRT VIP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403" office:value-type="string">
            <text:p>403</text:p>
          </table:table-cell>
          <table:table-cell office:string-value="49597" office:value-type="string">
            <text:p>49597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RRISON" office:value-type="string">
            <text:p>HARRISON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654  " office:value-type="string">
            <text:p>808654 <text:s text:c="1"/></text:p>
          </table:table-cell>
          <table:table-cell office:string-value="GLENDALE - EGT MKT RCPT" office:value-type="string">
            <text:p>GLENDALE - EGT MKT RCP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86000" office:value-type="string">
            <text:p>686000</text:p>
          </table:table-cell>
          <table:table-cell office:string-value="686000" office:value-type="string">
            <text:p>686000</text:p>
          </table:table-cell>
          <table:table-cell office:string-value="46864" office:value-type="string">
            <text:p>46864</text:p>
          </table:table-cell>
          <table:table-cell office:string-value="639136" office:value-type="string">
            <text:p>639136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AR      " office:value-type="string">
            <text:p>AR <text:s text:c="5"/></text:p>
          </table:table-cell>
          <table:table-cell office:string-value="LINCOLN" office:value-type="string">
            <text:p>LINCOLN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8" office:value-type="string">
            <text:p>8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686  " office:value-type="string">
            <text:p>808686 <text:s text:c="1"/></text:p>
          </table:table-cell>
          <table:table-cell office:string-value="DES ARC, CITY OF" office:value-type="string">
            <text:p>DES ARC, 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562" office:value-type="string">
            <text:p>4562</text:p>
          </table:table-cell>
          <table:table-cell office:string-value="4562" office:value-type="string">
            <text:p>4562</text:p>
          </table:table-cell>
          <table:table-cell office:string-value="50" office:value-type="string">
            <text:p>50</text:p>
          </table:table-cell>
          <table:table-cell office:string-value="4512" office:value-type="string">
            <text:p>4512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PRAIRIE" office:value-type="string">
            <text:p>PRAIRIE</text:p>
          </table:table-cell>
          <table:table-cell office:string-value="City of Des Arc, Arkansas" office:value-type="string">
            <text:p>City of Des Arc, Arkansa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60" office:value-type="string">
            <text:p>16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760  " office:value-type="string">
            <text:p>808760 <text:s text:c="1"/></text:p>
          </table:table-cell>
          <table:table-cell office:string-value="GULF SOUTH PERRYVILLE" office:value-type="string">
            <text:p>GULF SOUTH PERRYVILL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94500" office:value-type="string">
            <text:p>394500</text:p>
          </table:table-cell>
          <table:table-cell office:string-value="200000" office:value-type="string">
            <text:p>200000</text:p>
          </table:table-cell>
          <table:table-cell office:string-value="0" office:value-type="string">
            <text:p>0</text:p>
          </table:table-cell>
          <table:table-cell office:string-value="200000" office:value-type="string">
            <text:p>20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UACHITA" office:value-type="string">
            <text:p>OUACHITA</text:p>
          </table:table-cell>
          <table:table-cell office:string-value="Gulf South Pipeline Company LP" office:value-type="string">
            <text:p>Gulf South Pipeline Company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761  " office:value-type="string">
            <text:p>808761 <text:s text:c="1"/></text:p>
          </table:table-cell>
          <table:table-cell office:string-value="PERRYVILLE REC - EGT" office:value-type="string">
            <text:p>PERRYVILLE REC - EG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14000" office:value-type="string">
            <text:p>314000</text:p>
          </table:table-cell>
          <table:table-cell office:string-value="314000" office:value-type="string">
            <text:p>314000</text:p>
          </table:table-cell>
          <table:table-cell office:string-value="94529" office:value-type="string">
            <text:p>94529</text:p>
          </table:table-cell>
          <table:table-cell office:string-value="219471" office:value-type="string">
            <text:p>219471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UACHITA" office:value-type="string">
            <text:p>OUACHITA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771  " office:value-type="string">
            <text:p>808771 <text:s text:c="1"/></text:p>
          </table:table-cell>
          <table:table-cell office:string-value="PECO FOODS POCAHONTAS S" office:value-type="string">
            <text:p>PECO FOODS POCAHONTAS 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461" office:value-type="string">
            <text:p>1461</text:p>
          </table:table-cell>
          <table:table-cell office:string-value="8539" office:value-type="string">
            <text:p>853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RANDOLPH" office:value-type="string">
            <text:p>RANDOLPH</text:p>
          </table:table-cell>
          <table:table-cell office:string-value="Peco Foods, Inc." office:value-type="string">
            <text:p>Peco Food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55" office:value-type="string">
            <text:p>25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178   " office:value-type="string">
            <text:p>90178 <text:s text:c="2"/></text:p>
          </table:table-cell>
          <table:table-cell office:string-value="ROOFER'S MART" office:value-type="string">
            <text:p>ROOFER'S MAR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1" office:value-type="string">
            <text:p>1</text:p>
          </table:table-cell>
          <table:table-cell office:string-value="199" office:value-type="string">
            <text:p>1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JEFFERSON" office:value-type="string">
            <text:p>JEFFERSON</text:p>
          </table:table-cell>
          <table:table-cell office:string-value="J&amp;J Real Estate Investments Inc" office:value-type="string">
            <text:p>J&amp;J Real Estate Investments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200   " office:value-type="string">
            <text:p>90200 <text:s text:c="2"/></text:p>
          </table:table-cell>
          <table:table-cell office:string-value="Vulcan Metals Specialty Products" office:value-type="string">
            <text:p>Vulcan Metals Specialty Product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" office:value-type="string">
            <text:p>4000</text:p>
          </table:table-cell>
          <table:table-cell office:string-value="4000" office:value-type="string">
            <text:p>4000</text:p>
          </table:table-cell>
          <table:table-cell office:string-value="249" office:value-type="string">
            <text:p>249</text:p>
          </table:table-cell>
          <table:table-cell office:string-value="3751" office:value-type="string">
            <text:p>375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Magnesium Elektron North America Inc. (D/B/A Luxfer Graphic Arts)" office:value-type="string">
            <text:p>Magnesium Elektron North America Inc. (D/B/A Luxfer Graphic Arts)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217   " office:value-type="string">
            <text:p>90217 <text:s text:c="2"/></text:p>
          </table:table-cell>
          <table:table-cell office:string-value="CITY OF CHESTER" office:value-type="string">
            <text:p>CITY OF CHEST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397" office:value-type="string">
            <text:p>397</text:p>
          </table:table-cell>
          <table:table-cell office:string-value="4603" office:value-type="string">
            <text:p>460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RANDOLPH" office:value-type="string">
            <text:p>RANDOLPH</text:p>
          </table:table-cell>
          <table:table-cell office:string-value="City of Chester, Illinois" office:value-type="string">
            <text:p>City of Chester, Illinoi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218   " office:value-type="string">
            <text:p>90218 <text:s text:c="2"/></text:p>
          </table:table-cell>
          <table:table-cell office:string-value="NORTH CROSSETT UTIL" office:value-type="string">
            <text:p>NORTH CROSSETT UT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35" office:value-type="string">
            <text:p>35</text:p>
          </table:table-cell>
          <table:table-cell office:string-value="965" office:value-type="string">
            <text:p>965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ASHLEY" office:value-type="string">
            <text:p>ASHLEY</text:p>
          </table:table-cell>
          <table:table-cell office:string-value="North Crossett Utilities" office:value-type="string">
            <text:p>North Crossett Utilit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5" office:value-type="string">
            <text:p>3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220   " office:value-type="string">
            <text:p>90220 <text:s text:c="2"/></text:p>
          </table:table-cell>
          <table:table-cell office:string-value="RED BUD  CITY OF" office:value-type="string">
            <text:p>RED BUD <text:s text:c="1"/>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349" office:value-type="string">
            <text:p>2349</text:p>
          </table:table-cell>
          <table:table-cell office:string-value="2349" office:value-type="string">
            <text:p>2349</text:p>
          </table:table-cell>
          <table:table-cell office:string-value="184" office:value-type="string">
            <text:p>184</text:p>
          </table:table-cell>
          <table:table-cell office:string-value="2165" office:value-type="string">
            <text:p>216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ONROE" office:value-type="string">
            <text:p>MONROE</text:p>
          </table:table-cell>
          <table:table-cell office:string-value="City of Red Bud, Illinois" office:value-type="string">
            <text:p>City of Red Bud, Illinoi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225   " office:value-type="string">
            <text:p>90225 <text:s text:c="2"/></text:p>
          </table:table-cell>
          <table:table-cell office:string-value="SPECIALTY GRANULES" office:value-type="string">
            <text:p>SPECIALTY GRANUL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1450" office:value-type="string">
            <text:p>1450</text:p>
          </table:table-cell>
          <table:table-cell office:string-value="2050" office:value-type="string">
            <text:p>205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IRON" office:value-type="string">
            <text:p>IRON</text:p>
          </table:table-cell>
          <table:table-cell office:string-value="Specialty Granules LLC" office:value-type="string">
            <text:p>Specialty Granul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48" office:value-type="string">
            <text:p>34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235   " office:value-type="string">
            <text:p>90235 <text:s text:c="2"/></text:p>
          </table:table-cell>
          <table:table-cell office:string-value="BISMARCK  CITY OF" office:value-type="string">
            <text:p>BISMARCK <text:s text:c="1"/>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93" office:value-type="string">
            <text:p>993</text:p>
          </table:table-cell>
          <table:table-cell office:string-value="993" office:value-type="string">
            <text:p>993</text:p>
          </table:table-cell>
          <table:table-cell office:string-value="22" office:value-type="string">
            <text:p>22</text:p>
          </table:table-cell>
          <table:table-cell office:string-value="971" office:value-type="string">
            <text:p>97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ST FRANCOIS" office:value-type="string">
            <text:p>ST FRANCOIS</text:p>
          </table:table-cell>
          <table:table-cell office:string-value="City of Bismarck, Missouri" office:value-type="string">
            <text:p>City of Bismarck,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240   " office:value-type="string">
            <text:p>90240 <text:s text:c="2"/></text:p>
          </table:table-cell>
          <table:table-cell office:string-value="POTOSI, CITY OF" office:value-type="string">
            <text:p>POTOSI, 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262" office:value-type="string">
            <text:p>4262</text:p>
          </table:table-cell>
          <table:table-cell office:string-value="4262" office:value-type="string">
            <text:p>4262</text:p>
          </table:table-cell>
          <table:table-cell office:string-value="302" office:value-type="string">
            <text:p>302</text:p>
          </table:table-cell>
          <table:table-cell office:string-value="3960" office:value-type="string">
            <text:p>396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ST FRANCOIS" office:value-type="string">
            <text:p>ST FRANCOIS</text:p>
          </table:table-cell>
          <table:table-cell office:string-value="City of Potosi, Missouri" office:value-type="string">
            <text:p>City of Potosi,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386   " office:value-type="string">
            <text:p>90386 <text:s text:c="2"/></text:p>
          </table:table-cell>
          <table:table-cell office:string-value="EMP @ SLIGO" office:value-type="string">
            <text:p>EMP @ SLIGO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36000" office:value-type="string">
            <text:p>136000</text:p>
          </table:table-cell>
          <table:table-cell office:string-value="136000" office:value-type="string">
            <text:p>136000</text:p>
          </table:table-cell>
          <table:table-cell office:string-value="30000" office:value-type="string">
            <text:p>30000</text:p>
          </table:table-cell>
          <table:table-cell office:string-value="106000" office:value-type="string">
            <text:p>1060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BOSSIER" office:value-type="string">
            <text:p>BOSSIER</text:p>
          </table:table-cell>
          <table:table-cell office:string-value="Enable Midstream Partners, LP" office:value-type="string">
            <text:p>Enable Midstream Partners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722   " office:value-type="string">
            <text:p>90722 <text:s text:c="2"/></text:p>
          </table:table-cell>
          <table:table-cell office:string-value="TGT BOARDWALK" office:value-type="string">
            <text:p>TGT BOARDWAL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0" office:value-type="string">
            <text:p>0</text:p>
          </table:table-cell>
          <table:table-cell office:string-value="300000" office:value-type="string">
            <text:p>30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AR      " office:value-type="string">
            <text:p>AR <text:s text:c="5"/></text:p>
          </table:table-cell>
          <table:table-cell office:string-value="WHITE" office:value-type="string">
            <text:p>WHITE</text:p>
          </table:table-cell>
          <table:table-cell office:string-value="Texas Gas Transmission, LLC" office:value-type="string">
            <text:p>Texas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95" office:value-type="string">
            <text:p>19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920   " office:value-type="string">
            <text:p>90920 <text:s text:c="2"/></text:p>
          </table:table-cell>
          <table:table-cell office:string-value="Lhoist" office:value-type="string">
            <text:p>Lhois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000" office:value-type="string">
            <text:p>14000</text:p>
          </table:table-cell>
          <table:table-cell office:string-value="14000" office:value-type="string">
            <text:p>14000</text:p>
          </table:table-cell>
          <table:table-cell office:string-value="10645" office:value-type="string">
            <text:p>10645</text:p>
          </table:table-cell>
          <table:table-cell office:string-value="3355" office:value-type="string">
            <text:p>335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STE GENEVIEVE" office:value-type="string">
            <text:p>STE GENEVIEVE</text:p>
          </table:table-cell>
          <table:table-cell office:string-value="Spire Missouri Inc." office:value-type="string">
            <text:p>Spire Missouri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951   " office:value-type="string">
            <text:p>90951 <text:s text:c="2"/></text:p>
          </table:table-cell>
          <table:table-cell office:string-value="WESTLINE TO LINE F A322" office:value-type="string">
            <text:p>WESTLINE TO LINE F A322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00" office:value-type="string">
            <text:p>75000</text:p>
          </table:table-cell>
          <table:table-cell office:string-value="75000" office:value-type="string">
            <text:p>75000</text:p>
          </table:table-cell>
          <table:table-cell office:string-value="0" office:value-type="string">
            <text:p>0</text:p>
          </table:table-cell>
          <table:table-cell office:string-value="75000" office:value-type="string">
            <text:p>7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LINCOLN" office:value-type="string">
            <text:p>LINCOLN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2" office:value-type="string">
            <text:p>3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951   " office:value-type="string">
            <text:p>90951 <text:s text:c="2"/></text:p>
          </table:table-cell>
          <table:table-cell office:string-value="WESTLINE TO LINE F A322" office:value-type="string">
            <text:p>WESTLINE TO LINE F A322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5000" office:value-type="string">
            <text:p>75000</text:p>
          </table:table-cell>
          <table:table-cell office:string-value="75000" office:value-type="string">
            <text:p>75000</text:p>
          </table:table-cell>
          <table:table-cell office:string-value="0" office:value-type="string">
            <text:p>0</text:p>
          </table:table-cell>
          <table:table-cell office:string-value="75000" office:value-type="string">
            <text:p>7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LINCOLN" office:value-type="string">
            <text:p>LINCOLN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2" office:value-type="string">
            <text:p>3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965   " office:value-type="string">
            <text:p>90965 <text:s text:c="2"/></text:p>
          </table:table-cell>
          <table:table-cell office:string-value="PECO FOODS CORNING" office:value-type="string">
            <text:p>PECO FOODS CORN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136" office:value-type="string">
            <text:p>4136</text:p>
          </table:table-cell>
          <table:table-cell office:string-value="3600" office:value-type="string">
            <text:p>3600</text:p>
          </table:table-cell>
          <table:table-cell office:string-value="222" office:value-type="string">
            <text:p>222</text:p>
          </table:table-cell>
          <table:table-cell office:string-value="3378" office:value-type="string">
            <text:p>3378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CLAY" office:value-type="string">
            <text:p>CLAY</text:p>
          </table:table-cell>
          <table:table-cell office:string-value="Peco Foods, Inc." office:value-type="string">
            <text:p>Peco Food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75" office:value-type="string">
            <text:p>27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998   " office:value-type="string">
            <text:p>90998 <text:s text:c="2"/></text:p>
          </table:table-cell>
          <table:table-cell office:string-value="EGT @ AM-200" office:value-type="string">
            <text:p>EGT @ AM-200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5000" office:value-type="string">
            <text:p>255000</text:p>
          </table:table-cell>
          <table:table-cell office:string-value="255000" office:value-type="string">
            <text:p>255000</text:p>
          </table:table-cell>
          <table:table-cell office:string-value="72711" office:value-type="string">
            <text:p>72711</text:p>
          </table:table-cell>
          <table:table-cell office:string-value="182289" office:value-type="string">
            <text:p>18228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RRISON" office:value-type="string">
            <text:p>HARRISON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999   " office:value-type="string">
            <text:p>90999 <text:s text:c="2"/></text:p>
          </table:table-cell>
          <table:table-cell office:string-value="SUNCOKE ENERGY INC" office:value-type="string">
            <text:p>SUNCOKE ENERGY IN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46" office:value-type="string">
            <text:p>146</text:p>
          </table:table-cell>
          <table:table-cell office:string-value="9854" office:value-type="string">
            <text:p>9854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SunCoke Energy, Inc" office:value-type="string">
            <text:p>SunCoke Energy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1031   " office:value-type="string">
            <text:p>91031 <text:s text:c="2"/></text:p>
          </table:table-cell>
          <table:table-cell office:string-value="MO GAS PIPELINE" office:value-type="string">
            <text:p>MO GAS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50000" office:value-type="string">
            <text:p>5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Missouri Pipeline Company, LLC" office:value-type="string">
            <text:p>Missouri Pipeline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1031   " office:value-type="string">
            <text:p>91031 <text:s text:c="2"/></text:p>
          </table:table-cell>
          <table:table-cell office:string-value="MO GAS PIPELINE" office:value-type="string">
            <text:p>MO GAS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50000" office:value-type="string">
            <text:p>5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Missouri Pipeline Company, LLC" office:value-type="string">
            <text:p>Missouri Pipeline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2020   " office:value-type="string">
            <text:p>92020 <text:s text:c="2"/></text:p>
          </table:table-cell>
          <table:table-cell office:string-value="GREEN PLAINS - MADISON" office:value-type="string">
            <text:p>GREEN PLAINS - MADIS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7741" office:value-type="string">
            <text:p>7741</text:p>
          </table:table-cell>
          <table:table-cell office:string-value="2259" office:value-type="string">
            <text:p>225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Green Plains Trade Group LLC" office:value-type="string">
            <text:p>Green Plains Trade Group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2135   " office:value-type="string">
            <text:p>92135 <text:s text:c="2"/></text:p>
          </table:table-cell>
          <table:table-cell office:string-value="CRYSALISBIO" office:value-type="string">
            <text:p>CRYSALISBI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199" office:value-type="string">
            <text:p>199</text:p>
          </table:table-cell>
          <table:table-cell office:string-value="10801" office:value-type="string">
            <text:p>1080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T CLAIR" office:value-type="string">
            <text:p>ST CLAIR</text:p>
          </table:table-cell>
          <table:table-cell office:string-value="Crysalis Biosciences Inc." office:value-type="string">
            <text:p>Crysalis Bioscience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2136   " office:value-type="string">
            <text:p>92136 <text:s text:c="2"/></text:p>
          </table:table-cell>
          <table:table-cell office:string-value="NGPL MADISON CO (IL)" office:value-type="string">
            <text:p>NGPL MADISON CO (IL)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0" office:value-type="string">
            <text:p>0</text:p>
          </table:table-cell>
          <table:table-cell office:string-value="65000" office:value-type="string">
            <text:p>65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Natural Gas Pipeline Company of America" office:value-type="string">
            <text:p>Natural Gas Pipeline Company of America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2138   " office:value-type="string">
            <text:p>92138 <text:s text:c="2"/></text:p>
          </table:table-cell>
          <table:table-cell office:string-value="OMEGA @ LINE ALE MRT" office:value-type="string">
            <text:p>OMEGA @ LINE ALE MR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40" office:value-type="string">
            <text:p>3140</text:p>
          </table:table-cell>
          <table:table-cell office:string-value="3140" office:value-type="string">
            <text:p>3140</text:p>
          </table:table-cell>
          <table:table-cell office:string-value="20" office:value-type="string">
            <text:p>20</text:p>
          </table:table-cell>
          <table:table-cell office:string-value="3120" office:value-type="string">
            <text:p>312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Omega Partners III, LLC" office:value-type="string">
            <text:p>Omega Partners III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5T08:11:10</meta:creation-date>
    <meta:editing-cycles>1</meta:editing-cycles>
    <dc:language>en</dc:language>
    <dc:creator>ZETHOU-WWEXT03P$</dc:creator>
    <dc:date>2026-08-15T08:11:10</dc:date>
    <meta:editing-duration>PT0.315S</meta:editing-duration>
  </office:meta>
</office:document-meta>
</file>