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" office:value-type="string">
            <text:p>2100</text:p>
          </table:table-cell>
          <table:table-cell office:string-value="2100" office:value-type="string">
            <text:p>2100</text:p>
          </table:table-cell>
          <table:table-cell office:string-value="220" office:value-type="string">
            <text:p>220</text:p>
          </table:table-cell>
          <table:table-cell office:string-value="1880" office:value-type="string">
            <text:p>18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9" office:value-type="string">
            <text:p>3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5" office:value-type="string">
            <text:p>725</text:p>
          </table:table-cell>
          <table:table-cell office:string-value="725" office:value-type="string">
            <text:p>725</text:p>
          </table:table-cell>
          <table:table-cell office:string-value="20" office:value-type="string">
            <text:p>20</text:p>
          </table:table-cell>
          <table:table-cell office:string-value="705" office:value-type="string">
            <text:p>70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City of Gruver" office:value-type="string">
            <text:p>City of Gruv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471" office:value-type="string">
            <text:p>471</text:p>
          </table:table-cell>
          <table:table-cell office:string-value="1529" office:value-type="string">
            <text:p>15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9" office:value-type="string">
            <text:p>3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2667" office:value-type="string">
            <text:p>2667</text:p>
          </table:table-cell>
          <table:table-cell office:string-value="5333" office:value-type="string">
            <text:p>533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1" office:value-type="string">
            <text:p>3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" office:value-type="string">
            <text:p>680</text:p>
          </table:table-cell>
          <table:table-cell office:string-value="680" office:value-type="string">
            <text:p>680</text:p>
          </table:table-cell>
          <table:table-cell office:string-value="0" office:value-type="string">
            <text:p>0</text:p>
          </table:table-cell>
          <table:table-cell office:string-value="680" office:value-type="string">
            <text:p>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North American Refractories Company" office:value-type="string">
            <text:p>North American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3" office:value-type="string">
            <text:p>3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80" office:value-type="string">
            <text:p>9080</text:p>
          </table:table-cell>
          <table:table-cell office:string-value="4800" office:value-type="string">
            <text:p>4800</text:p>
          </table:table-cell>
          <table:table-cell office:string-value="925" office:value-type="string">
            <text:p>925</text:p>
          </table:table-cell>
          <table:table-cell office:string-value="3875" office:value-type="string">
            <text:p>38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" office:value-type="string">
            <text:p>4</text:p>
          </table:table-cell>
          <table:table-cell office:string-value="4" office:value-type="string">
            <text:p>4</text:p>
          </table:table-cell>
          <table:table-cell office:string-value="1" office:value-type="string">
            <text:p>1</text:p>
          </table:table-cell>
          <table:table-cell office:string-value="3" office:value-type="string">
            <text:p>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3" office:value-type="string">
            <text:p>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SEM Minerals, L.P." office:value-type="string">
            <text:p>SEM Mineral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2" office:value-type="string">
            <text:p>4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24" office:value-type="string">
            <text:p>3124</text:p>
          </table:table-cell>
          <table:table-cell office:string-value="3124" office:value-type="string">
            <text:p>3124</text:p>
          </table:table-cell>
          <table:table-cell office:string-value="171" office:value-type="string">
            <text:p>171</text:p>
          </table:table-cell>
          <table:table-cell office:string-value="2953" office:value-type="string">
            <text:p>295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City of Pittsfield" office:value-type="string">
            <text:p>City of Pittsfiel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1" office:value-type="string">
            <text:p>4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8" office:value-type="string">
            <text:p>28</text:p>
          </table:table-cell>
          <table:table-cell office:string-value="1472" office:value-type="string">
            <text:p>147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Roodhouse" office:value-type="string">
            <text:p>City of Rood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31" office:value-type="string">
            <text:p>3731</text:p>
          </table:table-cell>
          <table:table-cell office:string-value="3731" office:value-type="string">
            <text:p>3731</text:p>
          </table:table-cell>
          <table:table-cell office:string-value="1" office:value-type="string">
            <text:p>1</text:p>
          </table:table-cell>
          <table:table-cell office:string-value="3730" office:value-type="string">
            <text:p>37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Shamrock Assets, LLC" office:value-type="string">
            <text:p>Shamrock Asse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1" office:value-type="string">
            <text:p>3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6" office:value-type="string">
            <text:p>16</text:p>
          </table:table-cell>
          <table:table-cell office:string-value="184" office:value-type="string">
            <text:p>18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Marion County Milling Company" office:value-type="string">
            <text:p>Marion County Mill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6" office:value-type="string">
            <text:p>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3" office:value-type="string">
            <text:p>1723</text:p>
          </table:table-cell>
          <table:table-cell office:string-value="1723" office:value-type="string">
            <text:p>1723</text:p>
          </table:table-cell>
          <table:table-cell office:string-value="0" office:value-type="string">
            <text:p>0</text:p>
          </table:table-cell>
          <table:table-cell office:string-value="1723" office:value-type="string">
            <text:p>172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6" office:value-type="string">
            <text:p>3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" office:value-type="string">
            <text:p>11</text:p>
          </table:table-cell>
          <table:table-cell office:string-value="11" office:value-type="string">
            <text:p>11</text:p>
          </table:table-cell>
          <table:table-cell office:string-value="0" office:value-type="string">
            <text:p>0</text:p>
          </table:table-cell>
          <table:table-cell office:string-value="11" office:value-type="string">
            <text:p>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118" office:value-type="string">
            <text:p>118</text:p>
          </table:table-cell>
          <table:table-cell office:string-value="1782" office:value-type="string">
            <text:p>178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hite Hall" office:value-type="string">
            <text:p>City of White Ha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254" office:value-type="string">
            <text:p>254</text:p>
          </table:table-cell>
          <table:table-cell office:string-value="146" office:value-type="string">
            <text:p>14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Alsey Refractories Company" office:value-type="string">
            <text:p>Alsey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862" office:value-type="string">
            <text:p>1862</text:p>
          </table:table-cell>
          <table:table-cell office:string-value="17138" office:value-type="string">
            <text:p>1713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TAZEWELL" office:value-type="string">
            <text:p>TAZEWELL</text:p>
          </table:table-cell>
          <table:table-cell office:string-value="Village of Morton" office:value-type="string">
            <text:p>Village of Mo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0" office:value-type="string">
            <text:p>5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6" office:value-type="string">
            <text:p>2006</text:p>
          </table:table-cell>
          <table:table-cell office:string-value="2006" office:value-type="string">
            <text:p>2006</text:p>
          </table:table-cell>
          <table:table-cell office:string-value="65" office:value-type="string">
            <text:p>65</text:p>
          </table:table-cell>
          <table:table-cell office:string-value="1941" office:value-type="string">
            <text:p>194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Auburn" office:value-type="string">
            <text:p>City of Aubur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9" office:value-type="string">
            <text:p>4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19" office:value-type="string">
            <text:p>119</text:p>
          </table:table-cell>
          <table:table-cell office:string-value="1181" office:value-type="string">
            <text:p>11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inchester, Illinois" office:value-type="string">
            <text:p>City of Win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1980" office:value-type="string">
            <text:p>1980</text:p>
          </table:table-cell>
          <table:table-cell office:string-value="54" office:value-type="string">
            <text:p>54</text:p>
          </table:table-cell>
          <table:table-cell office:string-value="1926" office:value-type="string">
            <text:p>19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Rossville (Municipal Gas System)" office:value-type="string">
            <text:p>Village of Rossville (Municipal Gas System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8" office:value-type="string">
            <text:p>6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59" office:value-type="string">
            <text:p>59</text:p>
          </table:table-cell>
          <table:table-cell office:string-value="2441" office:value-type="string">
            <text:p>244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Westville" office:value-type="string">
            <text:p>Village of West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2" office:value-type="string">
            <text:p>5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5" office:value-type="string">
            <text:p>1065</text:p>
          </table:table-cell>
          <table:table-cell office:string-value="1065" office:value-type="string">
            <text:p>1065</text:p>
          </table:table-cell>
          <table:table-cell office:string-value="14" office:value-type="string">
            <text:p>14</text:p>
          </table:table-cell>
          <table:table-cell office:string-value="1051" office:value-type="string">
            <text:p>10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City of Waverly" office:value-type="string">
            <text:p>City of Waverl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8" office:value-type="string">
            <text:p>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2" office:value-type="string">
            <text:p>1452</text:p>
          </table:table-cell>
          <table:table-cell office:string-value="1452" office:value-type="string">
            <text:p>1452</text:p>
          </table:table-cell>
          <table:table-cell office:string-value="193" office:value-type="string">
            <text:p>193</text:p>
          </table:table-cell>
          <table:table-cell office:string-value="1259" office:value-type="string">
            <text:p>125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ONTGOMERY" office:value-type="string">
            <text:p>MONTGOMERY</text:p>
          </table:table-cell>
          <table:table-cell office:string-value="City of Montgomery City" office:value-type="string">
            <text:p>City of Montgomer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7" office:value-type="string">
            <text:p>3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71" office:value-type="string">
            <text:p>671</text:p>
          </table:table-cell>
          <table:table-cell office:string-value="671" office:value-type="string">
            <text:p>671</text:p>
          </table:table-cell>
          <table:table-cell office:string-value="40" office:value-type="string">
            <text:p>40</text:p>
          </table:table-cell>
          <table:table-cell office:string-value="631" office:value-type="string">
            <text:p>63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Village of Pleasant Hill" office:value-type="string">
            <text:p>Village of Pleasant Hi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300" office:value-type="string">
            <text:p>11300</text:p>
          </table:table-cell>
          <table:table-cell office:string-value="11300" office:value-type="string">
            <text:p>11300</text:p>
          </table:table-cell>
          <table:table-cell office:string-value="294" office:value-type="string">
            <text:p>294</text:p>
          </table:table-cell>
          <table:table-cell office:string-value="11006" office:value-type="string">
            <text:p>1100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NDOLPH" office:value-type="string">
            <text:p>RANDOLPH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2" office:value-type="string">
            <text:p>3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" office:value-type="string">
            <text:p>2700</text:p>
          </table:table-cell>
          <table:table-cell office:string-value="2700" office:value-type="string">
            <text:p>2700</text:p>
          </table:table-cell>
          <table:table-cell office:string-value="157" office:value-type="string">
            <text:p>157</text:p>
          </table:table-cell>
          <table:table-cell office:string-value="2543" office:value-type="string">
            <text:p>254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Divernon" office:value-type="string">
            <text:p>Village of Divern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4" office:value-type="string">
            <text:p>4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45" office:value-type="string">
            <text:p>45</text:p>
          </table:table-cell>
          <table:table-cell office:string-value="1455" office:value-type="string">
            <text:p>14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Pawnee Village Warehouse" office:value-type="string">
            <text:p>Pawnee Village Ware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8" office:value-type="string">
            <text:p>4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50" office:value-type="string">
            <text:p>50</text:p>
          </table:table-cell>
          <table:table-cell office:string-value="750" office:value-type="string">
            <text:p>7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Edinburg, IL" office:value-type="string">
            <text:p>Village of Edinburg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9" office:value-type="string">
            <text:p>4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77" office:value-type="string">
            <text:p>77</text:p>
          </table:table-cell>
          <table:table-cell office:string-value="1623" office:value-type="string">
            <text:p>162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Riverton" office:value-type="string">
            <text:p>Village of Rive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1" office:value-type="string">
            <text:p>4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" office:value-type="string">
            <text:p>625</text:p>
          </table:table-cell>
          <table:table-cell office:string-value="625" office:value-type="string">
            <text:p>625</text:p>
          </table:table-cell>
          <table:table-cell office:string-value="27" office:value-type="string">
            <text:p>27</text:p>
          </table:table-cell>
          <table:table-cell office:string-value="598" office:value-type="string">
            <text:p>59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Village of Franklin" office:value-type="string">
            <text:p>Village of Frankli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2" office:value-type="string">
            <text:p>4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7" office:value-type="string">
            <text:p>1087</text:p>
          </table:table-cell>
          <table:table-cell office:string-value="1087" office:value-type="string">
            <text:p>1087</text:p>
          </table:table-cell>
          <table:table-cell office:string-value="30" office:value-type="string">
            <text:p>30</text:p>
          </table:table-cell>
          <table:table-cell office:string-value="1057" office:value-type="string">
            <text:p>105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Stonington" office:value-type="string">
            <text:p>Village of Ston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1" office:value-type="string">
            <text:p>4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40" office:value-type="string">
            <text:p>640</text:p>
          </table:table-cell>
          <table:table-cell office:string-value="640" office:value-type="string">
            <text:p>640</text:p>
          </table:table-cell>
          <table:table-cell office:string-value="95" office:value-type="string">
            <text:p>95</text:p>
          </table:table-cell>
          <table:table-cell office:string-value="545" office:value-type="string">
            <text:p>54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aCygne" office:value-type="string">
            <text:p>City of LaCyg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15" office:value-type="string">
            <text:p>15</text:p>
          </table:table-cell>
          <table:table-cell office:string-value="585" office:value-type="string">
            <text:p>58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Seiling Public Works Authority" office:value-type="string">
            <text:p>Seiling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600" office:value-type="string">
            <text:p>14600</text:p>
          </table:table-cell>
          <table:table-cell office:string-value="14600" office:value-type="string">
            <text:p>14600</text:p>
          </table:table-cell>
          <table:table-cell office:string-value="74" office:value-type="string">
            <text:p>74</text:p>
          </table:table-cell>
          <table:table-cell office:string-value="14526" office:value-type="string">
            <text:p>145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onroe City" office:value-type="string">
            <text:p>City of Monro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2" office:value-type="string">
            <text:p>3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1" office:value-type="string">
            <text:p>1</text:p>
          </table:table-cell>
          <table:table-cell office:string-value="399" office:value-type="string">
            <text:p>3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BARBER" office:value-type="string">
            <text:p>BARBER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6" office:value-type="string">
            <text:p>-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700" office:value-type="string">
            <text:p>13700</text:p>
          </table:table-cell>
          <table:table-cell office:string-value="13700" office:value-type="string">
            <text:p>13700</text:p>
          </table:table-cell>
          <table:table-cell office:string-value="20" office:value-type="string">
            <text:p>20</text:p>
          </table:table-cell>
          <table:table-cell office:string-value="13680" office:value-type="string">
            <text:p>13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Paris" office:value-type="string">
            <text:p>City of Par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329" office:value-type="string">
            <text:p>329</text:p>
          </table:table-cell>
          <table:table-cell office:string-value="9671" office:value-type="string">
            <text:p>967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FULTON" office:value-type="string">
            <text:p>FULTON</text:p>
          </table:table-cell>
          <table:table-cell office:string-value="City of Bushnell" office:value-type="string">
            <text:p>City of Bushn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3" office:value-type="string">
            <text:p>5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4" office:value-type="string">
            <text:p>3164</text:p>
          </table:table-cell>
          <table:table-cell office:string-value="3164" office:value-type="string">
            <text:p>3164</text:p>
          </table:table-cell>
          <table:table-cell office:string-value="257" office:value-type="string">
            <text:p>257</text:p>
          </table:table-cell>
          <table:table-cell office:string-value="2907" office:value-type="string">
            <text:p>290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Hermann" office:value-type="string">
            <text:p>City of Herman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6" office:value-type="string">
            <text:p>3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0000" office:value-type="string">
            <text:p>220000</text:p>
          </table:table-cell>
          <table:table-cell office:string-value="220000" office:value-type="string">
            <text:p>220000</text:p>
          </table:table-cell>
          <table:table-cell office:string-value="1" office:value-type="string">
            <text:p>1</text:p>
          </table:table-cell>
          <table:table-cell office:string-value="219999" office:value-type="string">
            <text:p>21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28" office:value-type="string">
            <text:p>-1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7" office:value-type="string">
            <text:p>7</text:p>
          </table:table-cell>
          <table:table-cell office:string-value="193" office:value-type="string">
            <text:p>19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UTCHINSON" office:value-type="string">
            <text:p>HUTCHINSON</text:p>
          </table:table-cell>
          <table:table-cell office:string-value="Morse Utility Company" office:value-type="string">
            <text:p>Morse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9" office:value-type="string">
            <text:p>-2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" office:value-type="string">
            <text:p>16000</text:p>
          </table:table-cell>
          <table:table-cell office:string-value="11000" office:value-type="string">
            <text:p>11000</text:p>
          </table:table-cell>
          <table:table-cell office:string-value="6250" office:value-type="string">
            <text:p>6250</text:p>
          </table:table-cell>
          <table:table-cell office:string-value="4750" office:value-type="string">
            <text:p>47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BASF Corporation" office:value-type="string">
            <text:p>BASF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Northern Illinois Gas Company" office:value-type="string">
            <text:p>Northern Illinois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252" office:value-type="string">
            <text:p>252</text:p>
          </table:table-cell>
          <table:table-cell office:string-value="7748" office:value-type="string">
            <text:p>774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Shelbina" office:value-type="string">
            <text:p>City of Shelbi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34001" office:value-type="string">
            <text:p>34001</text:p>
          </table:table-cell>
          <table:table-cell office:string-value="5999" office:value-type="string">
            <text:p>5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Mustang Gas Products, LLC" office:value-type="string">
            <text:p>Mustang Gas Product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4000" office:value-type="string">
            <text:p>154000</text:p>
          </table:table-cell>
          <table:table-cell office:string-value="154000" office:value-type="string">
            <text:p>154000</text:p>
          </table:table-cell>
          <table:table-cell office:string-value="43451" office:value-type="string">
            <text:p>43451</text:p>
          </table:table-cell>
          <table:table-cell office:string-value="110549" office:value-type="string">
            <text:p>11054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WARD" office:value-type="string">
            <text:p>WOOD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9" office:value-type="string">
            <text:p>-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" office:value-type="string">
            <text:p>265</text:p>
          </table:table-cell>
          <table:table-cell office:string-value="265" office:value-type="string">
            <text:p>265</text:p>
          </table:table-cell>
          <table:table-cell office:string-value="8" office:value-type="string">
            <text:p>8</text:p>
          </table:table-cell>
          <table:table-cell office:string-value="257" office:value-type="string">
            <text:p>25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Taloga" office:value-type="string">
            <text:p>Town of Talog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2" office:value-type="string">
            <text:p>-16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900" office:value-type="string">
            <text:p>30900</text:p>
          </table:table-cell>
          <table:table-cell office:string-value="30900" office:value-type="string">
            <text:p>30900</text:p>
          </table:table-cell>
          <table:table-cell office:string-value="3443" office:value-type="string">
            <text:p>3443</text:p>
          </table:table-cell>
          <table:table-cell office:string-value="27457" office:value-type="string">
            <text:p>2745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rdagh Glass Inc." office:value-type="string">
            <text:p>Ardagh Glas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27" office:value-type="string">
            <text:p>7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40" office:value-type="string">
            <text:p>940</text:p>
          </table:table-cell>
          <table:table-cell office:string-value="940" office:value-type="string">
            <text:p>940</text:p>
          </table:table-cell>
          <table:table-cell office:string-value="49" office:value-type="string">
            <text:p>49</text:p>
          </table:table-cell>
          <table:table-cell office:string-value="891" office:value-type="string">
            <text:p>89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own of Montezuma" office:value-type="string">
            <text:p>Town of Montezum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8" office:value-type="string">
            <text:p>5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7" office:value-type="string">
            <text:p>727</text:p>
          </table:table-cell>
          <table:table-cell office:string-value="727" office:value-type="string">
            <text:p>727</text:p>
          </table:table-cell>
          <table:table-cell office:string-value="49" office:value-type="string">
            <text:p>49</text:p>
          </table:table-cell>
          <table:table-cell office:string-value="678" office:value-type="string">
            <text:p>67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ENDRICKS" office:value-type="string">
            <text:p>HENDRICKS</text:p>
          </table:table-cell>
          <table:table-cell office:string-value="Utility Gas Management" office:value-type="string">
            <text:p>Utility Gas Managemen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9" office:value-type="string">
            <text:p>6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" office:value-type="string">
            <text:p>896</text:p>
          </table:table-cell>
          <table:table-cell office:string-value="896" office:value-type="string">
            <text:p>896</text:p>
          </table:table-cell>
          <table:table-cell office:string-value="108" office:value-type="string">
            <text:p>108</text:p>
          </table:table-cell>
          <table:table-cell office:string-value="788" office:value-type="string">
            <text:p>78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Roachdale" office:value-type="string">
            <text:p>Town of Roachda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200" office:value-type="string">
            <text:p>33200</text:p>
          </table:table-cell>
          <table:table-cell office:string-value="33200" office:value-type="string">
            <text:p>33200</text:p>
          </table:table-cell>
          <table:table-cell office:string-value="1142" office:value-type="string">
            <text:p>1142</text:p>
          </table:table-cell>
          <table:table-cell office:string-value="32058" office:value-type="string">
            <text:p>320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General Motors Corporation" office:value-type="string">
            <text:p>General Motor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4" office:value-type="string">
            <text:p>7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5   " office:value-type="string">
            <text:p>02595 <text:s text:c="2"/></text:p>
          </table:table-cell>
          <table:table-cell office:string-value="OWENS-BROCKWAY GLASS CONTAINER - DEDUCT" office:value-type="string">
            <text:p>OWENS-BROCKWAY GLASS CONTAIN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2750" office:value-type="string">
            <text:p>2750</text:p>
          </table:table-cell>
          <table:table-cell office:string-value="1250" office:value-type="string">
            <text:p>12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Owens-Brockway Glass Container Inc." office:value-type="string">
            <text:p>Owens-Brockway Glass Container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9" office:value-type="string">
            <text:p>6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25" office:value-type="string">
            <text:p>3525</text:p>
          </table:table-cell>
          <table:table-cell office:string-value="3525" office:value-type="string">
            <text:p>3525</text:p>
          </table:table-cell>
          <table:table-cell office:string-value="100" office:value-type="string">
            <text:p>100</text:p>
          </table:table-cell>
          <table:table-cell office:string-value="3425" office:value-type="string">
            <text:p>342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REBLE" office:value-type="string">
            <text:p>PREBL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6" office:value-type="string">
            <text:p>7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" office:value-type="string">
            <text:p>460</text:p>
          </table:table-cell>
          <table:table-cell office:string-value="460" office:value-type="string">
            <text:p>460</text:p>
          </table:table-cell>
          <table:table-cell office:string-value="20" office:value-type="string">
            <text:p>20</text:p>
          </table:table-cell>
          <table:table-cell office:string-value="440" office:value-type="string">
            <text:p>4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Newport Chemical Depot Local Reuse Authority" office:value-type="string">
            <text:p>Newport Chemical Depot Local Reuse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1" office:value-type="string">
            <text:p>5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41" office:value-type="string">
            <text:p>441</text:p>
          </table:table-cell>
          <table:table-cell office:string-value="441" office:value-type="string">
            <text:p>441</text:p>
          </table:table-cell>
          <table:table-cell office:string-value="12" office:value-type="string">
            <text:p>12</text:p>
          </table:table-cell>
          <table:table-cell office:string-value="429" office:value-type="string">
            <text:p>4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Bainbridge" office:value-type="string">
            <text:p>Town of Bainbridg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1" office:value-type="string">
            <text:p>6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8" office:value-type="string">
            <text:p>2258</text:p>
          </table:table-cell>
          <table:table-cell office:string-value="2258" office:value-type="string">
            <text:p>2258</text:p>
          </table:table-cell>
          <table:table-cell office:string-value="405" office:value-type="string">
            <text:p>405</text:p>
          </table:table-cell>
          <table:table-cell office:string-value="1853" office:value-type="string">
            <text:p>185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Dow Agrosciences" office:value-type="string">
            <text:p>Dow Agroscien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5000" office:value-type="string">
            <text:p>425000</text:p>
          </table:table-cell>
          <table:table-cell office:string-value="425000" office:value-type="string">
            <text:p>425000</text:p>
          </table:table-cell>
          <table:table-cell office:string-value="348429" office:value-type="string">
            <text:p>348429</text:p>
          </table:table-cell>
          <table:table-cell office:string-value="76571" office:value-type="string">
            <text:p>7657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Indiana Gas Company, Inc." office:value-type="string">
            <text:p>Indiana Gas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5" office:value-type="string">
            <text:p>58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" office:value-type="string">
            <text:p>120</text:p>
          </table:table-cell>
          <table:table-cell office:string-value="120" office:value-type="string">
            <text:p>120</text:p>
          </table:table-cell>
          <table:table-cell office:string-value="45" office:value-type="string">
            <text:p>45</text:p>
          </table:table-cell>
          <table:table-cell office:string-value="75" office:value-type="string">
            <text:p>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stral Industries, Inc." office:value-type="string">
            <text:p>Astral Industr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0" office:value-type="string">
            <text:p>7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9000" office:value-type="string">
            <text:p>109000</text:p>
          </table:table-cell>
          <table:table-cell office:string-value="109000" office:value-type="string">
            <text:p>109000</text:p>
          </table:table-cell>
          <table:table-cell office:string-value="1" office:value-type="string">
            <text:p>1</text:p>
          </table:table-cell>
          <table:table-cell office:string-value="108999" office:value-type="string">
            <text:p>108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000" office:value-type="string">
            <text:p>10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ichland-Stryker Generation LLC" office:value-type="string">
            <text:p>Richland-Stryker Gene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2" office:value-type="string">
            <text:p>79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4000" office:value-type="string">
            <text:p>104000</text:p>
          </table:table-cell>
          <table:table-cell office:string-value="104000" office:value-type="string">
            <text:p>104000</text:p>
          </table:table-cell>
          <table:table-cell office:string-value="0" office:value-type="string">
            <text:p>0</text:p>
          </table:table-cell>
          <table:table-cell office:string-value="104000" office:value-type="string">
            <text:p>104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WELLS" office:value-type="string">
            <text:p>WELLS</text:p>
          </table:table-cell>
          <table:table-cell office:string-value="Montpelier Generating Station, LLC" office:value-type="string">
            <text:p>Montpelier Generating St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15" office:value-type="string">
            <text:p>7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Duke Energy Indiana, LLC" office:value-type="string">
            <text:p>Duke Energy Indian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8" office:value-type="string">
            <text:p>66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" office:value-type="string">
            <text:p>46000</text:p>
          </table:table-cell>
          <table:table-cell office:string-value="46000" office:value-type="string">
            <text:p>46000</text:p>
          </table:table-cell>
          <table:table-cell office:string-value="1" office:value-type="string">
            <text:p>1</text:p>
          </table:table-cell>
          <table:table-cell office:string-value="45999" office:value-type="string">
            <text:p>45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Valero Renewable Fuels Company, LLC" office:value-type="string">
            <text:p>Valero Renewable Fuel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7   " office:value-type="string">
            <text:p>02997 <text:s text:c="2"/></text:p>
          </table:table-cell>
          <table:table-cell office:string-value="RIVER ROUGE PLT - SEVERSTAL DEARBORN" office:value-type="string">
            <text:p>RIVER ROUGE PLT - SEVERSTAL DEARBO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Severstal Dearborn, LLC" office:value-type="string">
            <text:p>Severstal Dearbor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81" office:value-type="string">
            <text:p>8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6567" office:value-type="string">
            <text:p>6567</text:p>
          </table:table-cell>
          <table:table-cell office:string-value="8433" office:value-type="string">
            <text:p>843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POET Biorefining - Alexandria, LLC" office:value-type="string">
            <text:p>POET Biorefining - Alexandr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91" office:value-type="string">
            <text:p>6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" office:value-type="string">
            <text:p>106</text:p>
          </table:table-cell>
          <table:table-cell office:string-value="106" office:value-type="string">
            <text:p>106</text:p>
          </table:table-cell>
          <table:table-cell office:string-value="3" office:value-type="string">
            <text:p>3</text:p>
          </table:table-cell>
          <table:table-cell office:string-value="103" office:value-type="string">
            <text:p>10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own of Hardesty" office:value-type="string">
            <text:p>Town of Hardes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89728" office:value-type="string">
            <text:p>89728</text:p>
          </table:table-cell>
          <table:table-cell office:string-value="110272" office:value-type="string">
            <text:p>11027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000" office:value-type="string">
            <text:p>62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1   " office:value-type="string">
            <text:p>05051 <text:s text:c="2"/></text:p>
          </table:table-cell>
          <table:table-cell office:string-value="CITY OF PERRY - DEDUCT" office:value-type="string">
            <text:p>CITY OF PERRY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550" office:value-type="string">
            <text:p>550</text:p>
          </table:table-cell>
          <table:table-cell office:string-value="10" office:value-type="string">
            <text:p>10</text:p>
          </table:table-cell>
          <table:table-cell office:string-value="540" office:value-type="string">
            <text:p>5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unicipal Gas Commission of Missouri" office:value-type="string">
            <text:p>Municipal Gas Commission of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2   " office:value-type="string">
            <text:p>05052 <text:s text:c="2"/></text:p>
          </table:table-cell>
          <table:table-cell office:string-value="CITY OF MADISON - DEDUCT" office:value-type="string">
            <text:p>CITY OF MADISON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5" office:value-type="string">
            <text:p>5</text:p>
          </table:table-cell>
          <table:table-cell office:string-value="345" office:value-type="string">
            <text:p>34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adison" office:value-type="string">
            <text:p>City of Madi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60   " office:value-type="string">
            <text:p>05060 <text:s text:c="2"/></text:p>
          </table:table-cell>
          <table:table-cell office:string-value="CITY OF CLARENCE - DEDUCT" office:value-type="string">
            <text:p>CITY OF CLARENC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45" office:value-type="string">
            <text:p>45</text:p>
          </table:table-cell>
          <table:table-cell office:string-value="455" office:value-type="string">
            <text:p>4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Clarence" office:value-type="string">
            <text:p>City of Clarenc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2635" office:value-type="string">
            <text:p>2635</text:p>
          </table:table-cell>
          <table:table-cell office:string-value="77365" office:value-type="string">
            <text:p>773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MoGas Pipeline LLC" office:value-type="string">
            <text:p>MoG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50" office:value-type="string">
            <text:p>10050</text:p>
          </table:table-cell>
          <table:table-cell office:string-value="10050" office:value-type="string">
            <text:p>10050</text:p>
          </table:table-cell>
          <table:table-cell office:string-value="252" office:value-type="string">
            <text:p>252</text:p>
          </table:table-cell>
          <table:table-cell office:string-value="9798" office:value-type="string">
            <text:p>979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  <table:table-cell office:string-value="15" office:value-type="string">
            <text:p>15</text:p>
          </table:table-cell>
          <table:table-cell office:string-value="0" office:value-type="string">
            <text:p>0</text:p>
          </table:table-cell>
          <table:table-cell office:string-value="15" office:value-type="string">
            <text:p>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3001" office:value-type="string">
            <text:p>3001</text:p>
          </table:table-cell>
          <table:table-cell office:string-value="21999" office:value-type="string">
            <text:p>21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89" office:value-type="string">
            <text:p>5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5792" office:value-type="string">
            <text:p>5792</text:p>
          </table:table-cell>
          <table:table-cell office:string-value="6208" office:value-type="string">
            <text:p>620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Guardian Industries, LLC" office:value-type="string">
            <text:p>Guardian Industr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64" office:value-type="string">
            <text:p>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0" office:value-type="string">
            <text:p>0</text:p>
          </table:table-cell>
          <table:table-cell office:string-value="8000" office:value-type="string">
            <text:p>8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7" office:value-type="string">
            <text:p>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" office:value-type="string">
            <text:p>314</text:p>
          </table:table-cell>
          <table:table-cell office:string-value="314" office:value-type="string">
            <text:p>314</text:p>
          </table:table-cell>
          <table:table-cell office:string-value="71" office:value-type="string">
            <text:p>71</text:p>
          </table:table-cell>
          <table:table-cell office:string-value="243" office:value-type="string">
            <text:p>24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1" office:value-type="string">
            <text:p>-2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8000" office:value-type="string">
            <text:p>128000</text:p>
          </table:table-cell>
          <table:table-cell office:string-value="128000" office:value-type="string">
            <text:p>128000</text:p>
          </table:table-cell>
          <table:table-cell office:string-value="1" office:value-type="string">
            <text:p>1</text:p>
          </table:table-cell>
          <table:table-cell office:string-value="127999" office:value-type="string">
            <text:p>1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ktex Pipeline Co." office:value-type="string">
            <text:p>Oktex Pipeline Co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18999" office:value-type="string">
            <text:p>118999</text:p>
          </table:table-cell>
          <table:table-cell office:string-value="81001" office:value-type="string">
            <text:p>8100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EARNY" office:value-type="string">
            <text:p>KEARNY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5" office:value-type="string">
            <text:p>-23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" office:value-type="string">
            <text:p>450</text:p>
          </table:table-cell>
          <table:table-cell office:string-value="450" office:value-type="string">
            <text:p>450</text:p>
          </table:table-cell>
          <table:table-cell office:string-value="180" office:value-type="string">
            <text:p>180</text:p>
          </table:table-cell>
          <table:table-cell office:string-value="270" office:value-type="string">
            <text:p>2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18045" office:value-type="string">
            <text:p>18045</text:p>
          </table:table-cell>
          <table:table-cell office:string-value="89955" office:value-type="string">
            <text:p>8995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7" office:value-type="string">
            <text:p>-1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63000" office:value-type="string">
            <text:p>63000</text:p>
          </table:table-cell>
          <table:table-cell office:string-value="63000" office:value-type="string">
            <text:p>63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Transwestern Pipeline Company, LLC" office:value-type="string">
            <text:p>Transwester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2" office:value-type="string">
            <text:p>-25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236" office:value-type="string">
            <text:p>2236</text:p>
          </table:table-cell>
          <table:table-cell office:string-value="764" office:value-type="string">
            <text:p>76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SHERMAN" office:value-type="string">
            <text:p>SHERMAN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5" office:value-type="string">
            <text:p>-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00000" office:value-type="string">
            <text:p>100000</text:p>
          </table:table-cell>
          <table:table-cell office:string-value="19338" office:value-type="string">
            <text:p>19338</text:p>
          </table:table-cell>
          <table:table-cell office:string-value="80662" office:value-type="string">
            <text:p>8066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7" office:value-type="string">
            <text:p>547</text:p>
          </table:table-cell>
          <table:table-cell office:string-value="547" office:value-type="string">
            <text:p>547</text:p>
          </table:table-cell>
          <table:table-cell office:string-value="0" office:value-type="string">
            <text:p>0</text:p>
          </table:table-cell>
          <table:table-cell office:string-value="547" office:value-type="string">
            <text:p>54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City of Sunray, Texas" office:value-type="string">
            <text:p>City of Sunray, Tex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8" office:value-type="string">
            <text:p>-2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1" office:value-type="string">
            <text:p>1</text:p>
          </table:table-cell>
          <table:table-cell office:string-value="699" office:value-type="string">
            <text:p>6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Crest Ridge R-VII School District" office:value-type="string">
            <text:p>Crest Ridge R-VII School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76" office:value-type="string">
            <text:p>76</text:p>
          </table:table-cell>
          <table:table-cell office:string-value="1224" office:value-type="string">
            <text:p>122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High Plains Ponderosa Dairy, LLC" office:value-type="string">
            <text:p>High Plains Ponderosa Dair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88" office:value-type="string">
            <text:p>88</text:p>
          </table:table-cell>
          <table:table-cell office:string-value="1212" office:value-type="string">
            <text:p>121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Cabot Corporation" office:value-type="string">
            <text:p>Cabot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6" office:value-type="string">
            <text:p>5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000" office:value-type="string">
            <text:p>26000</text:p>
          </table:table-cell>
          <table:table-cell office:string-value="26000" office:value-type="string">
            <text:p>26000</text:p>
          </table:table-cell>
          <table:table-cell office:string-value="3650" office:value-type="string">
            <text:p>3650</text:p>
          </table:table-cell>
          <table:table-cell office:string-value="22350" office:value-type="string">
            <text:p>2235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200" office:value-type="string">
            <text:p>8200</text:p>
          </table:table-cell>
          <table:table-cell office:string-value="1800" office:value-type="string">
            <text:p>18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Fuyao Glass Illinois, Inc." office:value-type="string">
            <text:p>Fuyao Glass Illinoi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6" office:value-type="string">
            <text:p>5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61" office:value-type="string">
            <text:p>2561</text:p>
          </table:table-cell>
          <table:table-cell office:string-value="2561" office:value-type="string">
            <text:p>2561</text:p>
          </table:table-cell>
          <table:table-cell office:string-value="1" office:value-type="string">
            <text:p>1</text:p>
          </table:table-cell>
          <table:table-cell office:string-value="2560" office:value-type="string">
            <text:p>25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Dacott Industries Inc." office:value-type="string">
            <text:p>Dacott Industri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4" office:value-type="string">
            <text:p>3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294" office:value-type="string">
            <text:p>294</text:p>
          </table:table-cell>
          <table:table-cell office:string-value="1006" office:value-type="string">
            <text:p>100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7" office:value-type="string">
            <text:p>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47" office:value-type="string">
            <text:p>147</text:p>
          </table:table-cell>
          <table:table-cell office:string-value="153" office:value-type="string">
            <text:p>15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Haven Steel Products, Inc." office:value-type="string">
            <text:p>Haven Steel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55000" office:value-type="string">
            <text:p>55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Springfield, IL - CWLP" office:value-type="string">
            <text:p>City of Springfield, IL - CW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0" office:value-type="string">
            <text:p>4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4734" office:value-type="string">
            <text:p>4734</text:p>
          </table:table-cell>
          <table:table-cell office:string-value="27266" office:value-type="string">
            <text:p>2726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3131" office:value-type="string">
            <text:p>13131</text:p>
          </table:table-cell>
          <table:table-cell office:string-value="6869" office:value-type="string">
            <text:p>686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ARION" office:value-type="string">
            <text:p>MARION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7" office:value-type="string">
            <text:p>4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Prairie Power, Inc." office:value-type="string">
            <text:p>Prairi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0   " office:value-type="string">
            <text:p>09230 <text:s text:c="2"/></text:p>
          </table:table-cell>
          <table:table-cell office:string-value="NORTHEAST MISSOURI GRAIN - CITY OF MACON DEDUCT" office:value-type="string">
            <text:p>NORTHEAST MISSOURI GRAIN - CITY OF MACON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5297" office:value-type="string">
            <text:p>5297</text:p>
          </table:table-cell>
          <table:table-cell office:string-value="14703" office:value-type="string">
            <text:p>147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CON" office:value-type="string">
            <text:p>MACON</text:p>
          </table:table-cell>
          <table:table-cell office:string-value="Northeast Missouri Grain, LLC" office:value-type="string">
            <text:p>Northeast Missouri Grai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5" office:value-type="string">
            <text:p>3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1   " office:value-type="string">
            <text:p>09231 <text:s text:c="2"/></text:p>
          </table:table-cell>
          <table:table-cell office:string-value="BUCKEYE POWER GREENVILLE GENERATOR SITE - DEDUCT" office:value-type="string">
            <text:p>BUCKEYE POWER GREENVILLE GENERATOR SIT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Buckeye Power, Inc." office:value-type="string">
            <text:p>Buckey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4" office:value-type="string">
            <text:p>7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70000" office:value-type="string">
            <text:p>70000</text:p>
          </table:table-cell>
          <table:table-cell office:string-value="155000" office:value-type="string">
            <text:p>15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7" office:value-type="string">
            <text:p>3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2500" office:value-type="string">
            <text:p>102500</text:p>
          </table:table-cell>
          <table:table-cell office:string-value="102500" office:value-type="string">
            <text:p>102500</text:p>
          </table:table-cell>
          <table:table-cell office:string-value="0" office:value-type="string">
            <text:p>0</text:p>
          </table:table-cell>
          <table:table-cell office:string-value="102500" office:value-type="string">
            <text:p>1025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Dogwood Energy LLC" office:value-type="string">
            <text:p>Dogwoo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9" office:value-type="string">
            <text:p>1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0" office:value-type="string">
            <text:p>0</text:p>
          </table:table-cell>
          <table:table-cell office:string-value="108000" office:value-type="string">
            <text:p>108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Associated Electric Cooperative Inc." office:value-type="string">
            <text:p>Associated Electric Cooperative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8" office:value-type="string">
            <text:p>2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" office:value-type="string">
            <text:p>61000</text:p>
          </table:table-cell>
          <table:table-cell office:string-value="61000" office:value-type="string">
            <text:p>61000</text:p>
          </table:table-cell>
          <table:table-cell office:string-value="29360" office:value-type="string">
            <text:p>29360</text:p>
          </table:table-cell>
          <table:table-cell office:string-value="31640" office:value-type="string">
            <text:p>316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3" office:value-type="string">
            <text:p>3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200" office:value-type="string">
            <text:p>20200</text:p>
          </table:table-cell>
          <table:table-cell office:string-value="20200" office:value-type="string">
            <text:p>20200</text:p>
          </table:table-cell>
          <table:table-cell office:string-value="0" office:value-type="string">
            <text:p>0</text:p>
          </table:table-cell>
          <table:table-cell office:string-value="20200" office:value-type="string">
            <text:p>202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EDGAR" office:value-type="string">
            <text:p>EDGAR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72" office:value-type="string">
            <text:p>5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9   " office:value-type="string">
            <text:p>09249 <text:s text:c="2"/></text:p>
          </table:table-cell>
          <table:table-cell office:string-value="CITY OF MARSHALL DEDUCT - MID-MISSOURI ENERGY" office:value-type="string">
            <text:p>CITY OF MARSHALL DEDUCT - MID-MISSOURI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696" office:value-type="string">
            <text:p>4696</text:p>
          </table:table-cell>
          <table:table-cell office:string-value="35304" office:value-type="string">
            <text:p>3530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3000" office:value-type="string">
            <text:p>183000</text:p>
          </table:table-cell>
          <table:table-cell office:string-value="183000" office:value-type="string">
            <text:p>183000</text:p>
          </table:table-cell>
          <table:table-cell office:string-value="0" office:value-type="string">
            <text:p>0</text:p>
          </table:table-cell>
          <table:table-cell office:string-value="183000" office:value-type="string">
            <text:p>18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9" office:value-type="string">
            <text:p>1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6804" office:value-type="string">
            <text:p>6804</text:p>
          </table:table-cell>
          <table:table-cell office:string-value="596" office:value-type="string">
            <text:p>59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701" office:value-type="string">
            <text:p>701</text:p>
          </table:table-cell>
          <table:table-cell office:string-value="299299" office:value-type="string">
            <text:p>299299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43" office:value-type="string">
            <text:p>3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144798" office:value-type="string">
            <text:p>144798</text:p>
          </table:table-cell>
          <table:table-cell office:string-value="130202" office:value-type="string">
            <text:p>13020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14" office:value-type="string">
            <text:p>6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0   " office:value-type="string">
            <text:p>09500 <text:s text:c="2"/></text:p>
          </table:table-cell>
          <table:table-cell office:string-value="ADM WORLD - UNION ELECTRIC DEDUCT" office:value-type="string">
            <text:p>ADM WORLD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1830" office:value-type="string">
            <text:p>1830</text:p>
          </table:table-cell>
          <table:table-cell office:string-value="1350" office:value-type="string">
            <text:p>1350</text:p>
          </table:table-cell>
          <table:table-cell office:string-value="480" office:value-type="string">
            <text:p>4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2   " office:value-type="string">
            <text:p>09502 <text:s text:c="2"/></text:p>
          </table:table-cell>
          <table:table-cell office:string-value="AMEREN ENERGY COLUMBIA PLANT - UNION ELECTRIC DEDUCT " office:value-type="string">
            <text:p>AMEREN ENERGY COLUMBIA PLANT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Illinois Power Generating Company" office:value-type="string">
            <text:p>Illinois Power Gen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3   " office:value-type="string">
            <text:p>09503 <text:s text:c="2"/></text:p>
          </table:table-cell>
          <table:table-cell office:string-value="ONEOK ENERGY MARKETING - UNION ELECTRIC DEDUCT " office:value-type="string">
            <text:p>ONEOK ENERGY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  <table:table-cell office:string-value="7950" office:value-type="string">
            <text:p>7950</text:p>
          </table:table-cell>
          <table:table-cell office:string-value="0" office:value-type="string">
            <text:p>0</text:p>
          </table:table-cell>
          <table:table-cell office:string-value="7950" office:value-type="string">
            <text:p>79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5   " office:value-type="string">
            <text:p>09505 <text:s text:c="2"/></text:p>
          </table:table-cell>
          <table:table-cell office:string-value="SEMINOLE ENERGY - UNION ELECTRIC DEDUCT " office:value-type="string">
            <text:p>SEMINOLE ENERGY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2650" office:value-type="string">
            <text:p>2650</text:p>
          </table:table-cell>
          <table:table-cell office:string-value="0" office:value-type="string">
            <text:p>0</text:p>
          </table:table-cell>
          <table:table-cell office:string-value="2650" office:value-type="string">
            <text:p>26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6   " office:value-type="string">
            <text:p>09506 <text:s text:c="2"/></text:p>
          </table:table-cell>
          <table:table-cell office:string-value="UNIVERSITY OF MISSOURI - UNION ELECTRIC DEDUCT " office:value-type="string">
            <text:p>UNIVERSITY OF MISSOURI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100" office:value-type="string">
            <text:p>15100</text:p>
          </table:table-cell>
          <table:table-cell office:string-value="11100" office:value-type="string">
            <text:p>11100</text:p>
          </table:table-cell>
          <table:table-cell office:string-value="0" office:value-type="string">
            <text:p>0</text:p>
          </table:table-cell>
          <table:table-cell office:string-value="11100" office:value-type="string">
            <text:p>1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1   " office:value-type="string">
            <text:p>09511 <text:s text:c="2"/></text:p>
          </table:table-cell>
          <table:table-cell office:string-value="SPIRE MARKETING - UNION ELECTRIC DEDUCT " office:value-type="string">
            <text:p>SPIRE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600" office:value-type="string">
            <text:p>7600</text:p>
          </table:table-cell>
          <table:table-cell office:string-value="5580" office:value-type="string">
            <text:p>5580</text:p>
          </table:table-cell>
          <table:table-cell office:string-value="0" office:value-type="string">
            <text:p>0</text:p>
          </table:table-cell>
          <table:table-cell office:string-value="5580" office:value-type="string">
            <text:p>55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3   " office:value-type="string">
            <text:p>09513 <text:s text:c="2"/></text:p>
          </table:table-cell>
          <table:table-cell office:string-value="CENTERPOINT ENERGY SERVICES - UNION ELECTRIC DEDUCT" office:value-type="string">
            <text:p>CENTERPOINT ENERGY SERVIC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700" office:value-type="string">
            <text:p>11700</text:p>
          </table:table-cell>
          <table:table-cell office:string-value="8590" office:value-type="string">
            <text:p>8590</text:p>
          </table:table-cell>
          <table:table-cell office:string-value="0" office:value-type="string">
            <text:p>0</text:p>
          </table:table-cell>
          <table:table-cell office:string-value="8590" office:value-type="string">
            <text:p>859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4   " office:value-type="string">
            <text:p>09514 <text:s text:c="2"/></text:p>
          </table:table-cell>
          <table:table-cell office:string-value="CLEARWATER ENTERPRISES - UNION ELECTRIC DEDUCT" office:value-type="string">
            <text:p>CLEARWATER ENTERPRIS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3" office:value-type="string">
            <text:p>33</text:p>
          </table:table-cell>
          <table:table-cell office:string-value="967" office:value-type="string">
            <text:p>96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5   " office:value-type="string">
            <text:p>09515 <text:s text:c="2"/></text:p>
          </table:table-cell>
          <table:table-cell office:string-value="THE ENERGY AUTHORITY - UNION ELECTRIC DEDUCT" office:value-type="string">
            <text:p>THE ENERGY AUTHORIT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6   " office:value-type="string">
            <text:p>09516 <text:s text:c="2"/></text:p>
          </table:table-cell>
          <table:table-cell office:string-value="PRO SOLUTIONS - UNION ELECTRIC DEDUCT" office:value-type="string">
            <text:p>PRO SOLUTION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0" office:value-type="string">
            <text:p>0</text:p>
          </table:table-cell>
          <table:table-cell office:string-value="1100" office:value-type="string">
            <text:p>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7   " office:value-type="string">
            <text:p>09517 <text:s text:c="2"/></text:p>
          </table:table-cell>
          <table:table-cell office:string-value="BLUE MARK ENERGY - UNION ELECTRIC DEDUCT" office:value-type="string">
            <text:p>BLUE MARK ENERG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108" office:value-type="string">
            <text:p>108</text:p>
          </table:table-cell>
          <table:table-cell office:string-value="992" office:value-type="string">
            <text:p>99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5" office:value-type="string">
            <text:p>36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8   " office:value-type="string">
            <text:p>09518 <text:s text:c="2"/></text:p>
          </table:table-cell>
          <table:table-cell office:string-value="BATES COUNTY MEMORIAL HOSPITAL DEDUCT" office:value-type="string">
            <text:p>BATES COUNTY MEMORIAL HOSPITAL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" office:value-type="string">
            <text:p>80</text:p>
          </table:table-cell>
          <table:table-cell office:string-value="80" office:value-type="string">
            <text:p>80</text:p>
          </table:table-cell>
          <table:table-cell office:string-value="25" office:value-type="string">
            <text:p>25</text:p>
          </table:table-cell>
          <table:table-cell office:string-value="55" office:value-type="string">
            <text:p>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9   " office:value-type="string">
            <text:p>09519 <text:s text:c="2"/></text:p>
          </table:table-cell>
          <table:table-cell office:string-value="BELA FLOR NURSERIES DEDUCT" office:value-type="string">
            <text:p>BELA FLOR NURSERIES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1" office:value-type="string">
            <text:p>1</text:p>
          </table:table-cell>
          <table:table-cell office:string-value="5999" office:value-type="string">
            <text:p>5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West Bay Exploration Company" office:value-type="string">
            <text:p>West Bay Explorat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0   " office:value-type="string">
            <text:p>09860 <text:s text:c="2"/></text:p>
          </table:table-cell>
          <table:table-cell office:string-value="FREMONT PLANT - AMERICAN MUNICIPAL POWER - DEDUCT" office:value-type="string">
            <text:p>FREMONT PLANT - AMERICAN MUNICIPAL POW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800" office:value-type="string">
            <text:p>136800</text:p>
          </table:table-cell>
          <table:table-cell office:string-value="136800" office:value-type="string">
            <text:p>136800</text:p>
          </table:table-cell>
          <table:table-cell office:string-value="68585" office:value-type="string">
            <text:p>68585</text:p>
          </table:table-cell>
          <table:table-cell office:string-value="68215" office:value-type="string">
            <text:p>682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American Municipal Power, Inc." office:value-type="string">
            <text:p>American Municipal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4844" office:value-type="string">
            <text:p>4844</text:p>
          </table:table-cell>
          <table:table-cell office:string-value="85156" office:value-type="string">
            <text:p>8515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PCS Nitrogen Fertilizer, LP" office:value-type="string">
            <text:p>PCS Nitrogen Fertilizer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8" office:value-type="string">
            <text:p>768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001" office:value-type="string">
            <text:p>2001</text:p>
          </table:table-cell>
          <table:table-cell office:string-value="2999" office:value-type="string">
            <text:p>2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neos USA LLC" office:value-type="string">
            <text:p>Ineos USA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4600" office:value-type="string">
            <text:p>4600</text:p>
          </table:table-cell>
          <table:table-cell office:string-value="5400" office:value-type="string">
            <text:p>54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SP Lima, LLC" office:value-type="string">
            <text:p>ISP Lim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12870" office:value-type="string">
            <text:p>12870</text:p>
          </table:table-cell>
          <table:table-cell office:string-value="9130" office:value-type="string">
            <text:p>91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01546" office:value-type="string">
            <text:p>101546</text:p>
          </table:table-cell>
          <table:table-cell office:string-value="38454" office:value-type="string">
            <text:p>384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Generation Pipeline LLC" office:value-type="string">
            <text:p>Generation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0" office:value-type="string">
            <text:p>0</text:p>
          </table:table-cell>
          <table:table-cell office:string-value="21000" office:value-type="string">
            <text:p>21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KALAMAZOO" office:value-type="string">
            <text:p>KALAMAZOO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46" office:value-type="string">
            <text:p>9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00" office:value-type="string">
            <text:p>22700</text:p>
          </table:table-cell>
          <table:table-cell office:string-value="22700" office:value-type="string">
            <text:p>22700</text:p>
          </table:table-cell>
          <table:table-cell office:string-value="400" office:value-type="string">
            <text:p>400</text:p>
          </table:table-cell>
          <table:table-cell office:string-value="22300" office:value-type="string">
            <text:p>223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6" office:value-type="string">
            <text:p>37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86513" office:value-type="string">
            <text:p>86513</text:p>
          </table:table-cell>
          <table:table-cell office:string-value="13487" office:value-type="string">
            <text:p>1348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40" office:value-type="string">
            <text:p>-2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10000" office:value-type="string">
            <text:p>110000</text:p>
          </table:table-cell>
          <table:table-cell office:string-value="51131" office:value-type="string">
            <text:p>51131</text:p>
          </table:table-cell>
          <table:table-cell office:string-value="58869" office:value-type="string">
            <text:p>5886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9" office:value-type="string">
            <text:p>9</text:p>
          </table:table-cell>
          <table:table-cell office:string-value="691" office:value-type="string">
            <text:p>69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" office:value-type="string">
            <text:p>1</text:p>
          </table:table-cell>
          <table:table-cell office:string-value="64999" office:value-type="string">
            <text:p>6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GARFIELD" office:value-type="string">
            <text:p>GARFIELD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50" office:value-type="string">
            <text:p>-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3781" office:value-type="string">
            <text:p>3781</text:p>
          </table:table-cell>
          <table:table-cell office:string-value="51219" office:value-type="string">
            <text:p>5121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5000" office:value-type="string">
            <text:p>155000</text:p>
          </table:table-cell>
          <table:table-cell office:string-value="94000" office:value-type="string">
            <text:p>94000</text:p>
          </table:table-cell>
          <table:table-cell office:string-value="19792" office:value-type="string">
            <text:p>19792</text:p>
          </table:table-cell>
          <table:table-cell office:string-value="74208" office:value-type="string">
            <text:p>7420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0" office:value-type="string">
            <text:p>0</text:p>
          </table:table-cell>
          <table:table-cell office:string-value="68000" office:value-type="string">
            <text:p>68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HRR II Acquistion Co, LLC" office:value-type="string">
            <text:p>HRR II Acquistion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000" office:value-type="string">
            <text:p>148000</text:p>
          </table:table-cell>
          <table:table-cell office:string-value="135000" office:value-type="string">
            <text:p>135000</text:p>
          </table:table-cell>
          <table:table-cell office:string-value="1" office:value-type="string">
            <text:p>1</text:p>
          </table:table-cell>
          <table:table-cell office:string-value="134999" office:value-type="string">
            <text:p>13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Palo Duro Midstream, LLC" office:value-type="string">
            <text:p>Palo Duro Midstrea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500" office:value-type="string">
            <text:p>29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0" office:value-type="string">
            <text:p>530</text:p>
          </table:table-cell>
          <table:table-cell office:string-value="530" office:value-type="string">
            <text:p>530</text:p>
          </table:table-cell>
          <table:table-cell office:string-value="43" office:value-type="string">
            <text:p>43</text:p>
          </table:table-cell>
          <table:table-cell office:string-value="487" office:value-type="string">
            <text:p>48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7" office:value-type="string">
            <text:p>-2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42" office:value-type="string">
            <text:p>42</text:p>
          </table:table-cell>
          <table:table-cell office:string-value="358" office:value-type="string">
            <text:p>35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0" office:value-type="string">
            <text:p>-2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10" office:value-type="string">
            <text:p>10</text:p>
          </table:table-cell>
          <table:table-cell office:string-value="690" office:value-type="string">
            <text:p>69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Vici Public Works Authority" office:value-type="string">
            <text:p>Town of Vici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49645" office:value-type="string">
            <text:p>49645</text:p>
          </table:table-cell>
          <table:table-cell office:string-value="130355" office:value-type="string">
            <text:p>13035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43" office:value-type="string">
            <text:p>43</text:p>
          </table:table-cell>
          <table:table-cell office:string-value="257" office:value-type="string">
            <text:p>25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5001" office:value-type="string">
            <text:p>5001</text:p>
          </table:table-cell>
          <table:table-cell office:string-value="154999" office:value-type="string">
            <text:p>154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" office:value-type="string">
            <text:p>1</text:p>
          </table:table-cell>
          <table:table-cell office:string-value="29999" office:value-type="string">
            <text:p>2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1959" office:value-type="string">
            <text:p>1959</text:p>
          </table:table-cell>
          <table:table-cell office:string-value="1041" office:value-type="string">
            <text:p>104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Plains Producers Association" office:value-type="string">
            <text:p>Plains Producers Associ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000" office:value-type="string">
            <text:p>101000</text:p>
          </table:table-cell>
          <table:table-cell office:string-value="91000" office:value-type="string">
            <text:p>91000</text:p>
          </table:table-cell>
          <table:table-cell office:string-value="37365" office:value-type="string">
            <text:p>37365</text:p>
          </table:table-cell>
          <table:table-cell office:string-value="53635" office:value-type="string">
            <text:p>5363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MarkWest Oklahoma Gas Company, L.L.C." office:value-type="string">
            <text:p>MarkWest Oklahoma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" office:value-type="string">
            <text:p>1</text:p>
          </table:table-cell>
          <table:table-cell office:string-value="124999" office:value-type="string">
            <text:p>12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2400" office:value-type="string">
            <text:p>112400</text:p>
          </table:table-cell>
          <table:table-cell office:string-value="112400" office:value-type="string">
            <text:p>112400</text:p>
          </table:table-cell>
          <table:table-cell office:string-value="64687" office:value-type="string">
            <text:p>64687</text:p>
          </table:table-cell>
          <table:table-cell office:string-value="47713" office:value-type="string">
            <text:p>4771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9" office:value-type="string">
            <text:p>-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38" office:value-type="string">
            <text:p>-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000" office:value-type="string">
            <text:p>57000</text:p>
          </table:table-cell>
          <table:table-cell office:string-value="57000" office:value-type="string">
            <text:p>57000</text:p>
          </table:table-cell>
          <table:table-cell office:string-value="5101" office:value-type="string">
            <text:p>5101</text:p>
          </table:table-cell>
          <table:table-cell office:string-value="51899" office:value-type="string">
            <text:p>518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VEY" office:value-type="string">
            <text:p>HARVEY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" office:value-type="string">
            <text:p>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American Energies Corporation" office:value-type="string">
            <text:p>American Energ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Unit Petroleum Company" office:value-type="string">
            <text:p>Unit Petrole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" office:value-type="string">
            <text:p>-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0" office:value-type="string">
            <text:p>0</text:p>
          </table:table-cell>
          <table:table-cell office:string-value="1800" office:value-type="string">
            <text:p>18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Caerus Kansas LLC" office:value-type="string">
            <text:p>Caerus Kans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6" office:value-type="string">
            <text:p>-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-165" office:value-type="string">
            <text:p>-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50" office:value-type="string">
            <text:p>8450</text:p>
          </table:table-cell>
          <table:table-cell office:string-value="8450" office:value-type="string">
            <text:p>8450</text:p>
          </table:table-cell>
          <table:table-cell office:string-value="1404" office:value-type="string">
            <text:p>1404</text:p>
          </table:table-cell>
          <table:table-cell office:string-value="7046" office:value-type="string">
            <text:p>704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" office:value-type="string">
            <text:p>105</text:p>
          </table:table-cell>
          <table:table-cell office:string-value="105" office:value-type="string">
            <text:p>105</text:p>
          </table:table-cell>
          <table:table-cell office:string-value="9" office:value-type="string">
            <text:p>9</text:p>
          </table:table-cell>
          <table:table-cell office:string-value="96" office:value-type="string">
            <text:p>9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88" office:value-type="string">
            <text:p>5488</text:p>
          </table:table-cell>
          <table:table-cell office:string-value="5488" office:value-type="string">
            <text:p>5488</text:p>
          </table:table-cell>
          <table:table-cell office:string-value="7" office:value-type="string">
            <text:p>7</text:p>
          </table:table-cell>
          <table:table-cell office:string-value="5481" office:value-type="string">
            <text:p>54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50" office:value-type="string">
            <text:p>6350</text:p>
          </table:table-cell>
          <table:table-cell office:string-value="6350" office:value-type="string">
            <text:p>6350</text:p>
          </table:table-cell>
          <table:table-cell office:string-value="5" office:value-type="string">
            <text:p>5</text:p>
          </table:table-cell>
          <table:table-cell office:string-value="6345" office:value-type="string">
            <text:p>634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6" office:value-type="string">
            <text:p>-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11" office:value-type="string">
            <text:p>1211</text:p>
          </table:table-cell>
          <table:table-cell office:string-value="1211" office:value-type="string">
            <text:p>1211</text:p>
          </table:table-cell>
          <table:table-cell office:string-value="7" office:value-type="string">
            <text:p>7</text:p>
          </table:table-cell>
          <table:table-cell office:string-value="1204" office:value-type="string">
            <text:p>120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327" office:value-type="string">
            <text:p>27327</text:p>
          </table:table-cell>
          <table:table-cell office:string-value="27327" office:value-type="string">
            <text:p>27327</text:p>
          </table:table-cell>
          <table:table-cell office:string-value="1" office:value-type="string">
            <text:p>1</text:p>
          </table:table-cell>
          <table:table-cell office:string-value="27326" office:value-type="string">
            <text:p>2732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4" office:value-type="string">
            <text:p>-2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700" office:value-type="string">
            <text:p>700</text:p>
          </table:table-cell>
          <table:table-cell office:string-value="10300" office:value-type="string">
            <text:p>103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6" office:value-type="string">
            <text:p>-1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1" office:value-type="string">
            <text:p>1</text:p>
          </table:table-cell>
          <table:table-cell office:string-value="39999" office:value-type="string">
            <text:p>3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4" office:value-type="string">
            <text:p>-1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60" office:value-type="string">
            <text:p>63360</text:p>
          </table:table-cell>
          <table:table-cell office:string-value="63360" office:value-type="string">
            <text:p>63360</text:p>
          </table:table-cell>
          <table:table-cell office:string-value="15601" office:value-type="string">
            <text:p>15601</text:p>
          </table:table-cell>
          <table:table-cell office:string-value="47759" office:value-type="string">
            <text:p>4775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40" office:value-type="string">
            <text:p>40</text:p>
          </table:table-cell>
          <table:table-cell office:string-value="1460" office:value-type="string">
            <text:p>146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Clawson Farm Partnership" office:value-type="string">
            <text:p>Clawson Farm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4801" office:value-type="string">
            <text:p>4801</text:p>
          </table:table-cell>
          <table:table-cell office:string-value="15199" office:value-type="string">
            <text:p>151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West Wichita Gas Gathering, LLC" office:value-type="string">
            <text:p>West Wichita Gas Gatherin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" office:value-type="string">
            <text:p>-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25" office:value-type="string">
            <text:p>25</text:p>
          </table:table-cell>
          <table:table-cell office:string-value="75" office:value-type="string">
            <text:p>7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WTG Hugoton, LP" office:value-type="string">
            <text:p>WTG Hugot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3" office:value-type="string">
            <text:p>-1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5932" office:value-type="string">
            <text:p>5932</text:p>
          </table:table-cell>
          <table:table-cell office:string-value="9068" office:value-type="string">
            <text:p>906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rkalon Ethanol, LLC" office:value-type="string">
            <text:p>Arkalon Ethanol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90633" office:value-type="string">
            <text:p>90633</text:p>
          </table:table-cell>
          <table:table-cell office:string-value="34367" office:value-type="string">
            <text:p>3436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55" office:value-type="string">
            <text:p>255</text:p>
          </table:table-cell>
          <table:table-cell office:string-value="745" office:value-type="string">
            <text:p>74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" office:value-type="string">
            <text:p>1</text:p>
          </table:table-cell>
          <table:table-cell office:string-value="109999" office:value-type="string">
            <text:p>10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Midcoast G &amp; P (Oklahoma) L.P." office:value-type="string">
            <text:p>Midcoast G &amp; P (Oklahoma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90001" office:value-type="string">
            <text:p>90001</text:p>
          </table:table-cell>
          <table:table-cell office:string-value="99999" office:value-type="string">
            <text:p>9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ces Power Marketing, LLC" office:value-type="string">
            <text:p>Aces Power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076" office:value-type="string">
            <text:p>2076</text:p>
          </table:table-cell>
          <table:table-cell office:string-value="2924" office:value-type="string">
            <text:p>292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25866" office:value-type="string">
            <text:p>25866</text:p>
          </table:table-cell>
          <table:table-cell office:string-value="12134" office:value-type="string">
            <text:p>1213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2" office:value-type="string">
            <text:p>-18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78" office:value-type="string">
            <text:p>178</text:p>
          </table:table-cell>
          <table:table-cell office:string-value="3822" office:value-type="string">
            <text:p>382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Whiting Petroleum Corporation" office:value-type="string">
            <text:p>Whiting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6" office:value-type="string">
            <text:p>-2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6001" office:value-type="string">
            <text:p>26001</text:p>
          </table:table-cell>
          <table:table-cell office:string-value="173999" office:value-type="string">
            <text:p>173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Tolar Pipeline, LLC" office:value-type="string">
            <text:p>DCP Tolar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6" office:value-type="string">
            <text:p>-22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400" office:value-type="string">
            <text:p>10400</text:p>
          </table:table-cell>
          <table:table-cell office:string-value="10400" office:value-type="string">
            <text:p>10400</text:p>
          </table:table-cell>
          <table:table-cell office:string-value="400" office:value-type="string">
            <text:p>40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4" office:value-type="string">
            <text:p>-3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1265" office:value-type="string">
            <text:p>1265</text:p>
          </table:table-cell>
          <table:table-cell office:string-value="1735" office:value-type="string">
            <text:p>173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0000" office:value-type="string">
            <text:p>40000</text:p>
          </table:table-cell>
          <table:table-cell office:string-value="160000" office:value-type="string">
            <text:p>16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60" office:value-type="string">
            <text:p>3360</text:p>
          </table:table-cell>
          <table:table-cell office:string-value="3360" office:value-type="string">
            <text:p>3360</text:p>
          </table:table-cell>
          <table:table-cell office:string-value="673" office:value-type="string">
            <text:p>673</text:p>
          </table:table-cell>
          <table:table-cell office:string-value="2687" office:value-type="string">
            <text:p>268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2" office:value-type="string">
            <text:p>-2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23716" office:value-type="string">
            <text:p>23716</text:p>
          </table:table-cell>
          <table:table-cell office:string-value="151284" office:value-type="string">
            <text:p>15128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68959" office:value-type="string">
            <text:p>68959</text:p>
          </table:table-cell>
          <table:table-cell office:string-value="51041" office:value-type="string">
            <text:p>5104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TOM-STACK, LLC" office:value-type="string">
            <text:p>TOM-STACK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38300" office:value-type="string">
            <text:p>38300</text:p>
          </table:table-cell>
          <table:table-cell office:string-value="81700" office:value-type="string">
            <text:p>817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BCE - Mach III Midstream Holdings, LLC" office:value-type="string">
            <text:p>BCE - Mach III Midstream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7" office:value-type="string">
            <text:p>-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232" office:value-type="string">
            <text:p>232</text:p>
          </table:table-cell>
          <table:table-cell office:string-value="3268" office:value-type="string">
            <text:p>326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9" office:value-type="string">
            <text:p>-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0   " office:value-type="string">
            <text:p>41450 <text:s text:c="2"/></text:p>
          </table:table-cell>
          <table:table-cell office:string-value="SEWARD CO. DELIVERY" office:value-type="string">
            <text:p>SEWARD CO.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0" office:value-type="string">
            <text:p>0</text:p>
          </table:table-cell>
          <table:table-cell office:string-value="38000" office:value-type="string">
            <text:p>38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3" office:value-type="string">
            <text:p>-18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30565" office:value-type="string">
            <text:p>30565</text:p>
          </table:table-cell>
          <table:table-cell office:string-value="69435" office:value-type="string">
            <text:p>6943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ORD" office:value-type="string">
            <text:p>FOR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2" office:value-type="string">
            <text:p>-11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5   " office:value-type="string">
            <text:p>41455 <text:s text:c="2"/></text:p>
          </table:table-cell>
          <table:table-cell office:string-value="GALLOWAY BIOGAS RNG RECEIPT" office:value-type="string">
            <text:p>GALLOWAY BIOGAS RNG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440" office:value-type="string">
            <text:p>3440</text:p>
          </table:table-cell>
          <table:table-cell office:string-value="3440" office:value-type="string">
            <text:p>3440</text:p>
          </table:table-cell>
          <table:table-cell office:string-value="1150" office:value-type="string">
            <text:p>1150</text:p>
          </table:table-cell>
          <table:table-cell office:string-value="2290" office:value-type="string">
            <text:p>229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2" office:value-type="string">
            <text:p>-162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1164" office:value-type="string">
            <text:p>1164</text:p>
          </table:table-cell>
          <table:table-cell office:string-value="536" office:value-type="string">
            <text:p>53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0" office:value-type="string">
            <text:p>0</text:p>
          </table:table-cell>
          <table:table-cell office:string-value="300" office:value-type="string">
            <text:p>3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4000" office:value-type="string">
            <text:p>294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4000" office:value-type="string">
            <text:p>294000</text:p>
          </table:table-cell>
          <table:table-cell office:string-value="140000" office:value-type="string">
            <text:p>140000</text:p>
          </table:table-cell>
          <table:table-cell office:string-value="330" office:value-type="string">
            <text:p>330</text:p>
          </table:table-cell>
          <table:table-cell office:string-value="139670" office:value-type="string">
            <text:p>13967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46" office:value-type="string">
            <text:p>46</text:p>
          </table:table-cell>
          <table:table-cell office:string-value="1954" office:value-type="string">
            <text:p>195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8" office:value-type="string">
            <text:p>-1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35176" office:value-type="string">
            <text:p>35176</text:p>
          </table:table-cell>
          <table:table-cell office:string-value="49824" office:value-type="string">
            <text:p>4982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7" office:value-type="string">
            <text:p>7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0" office:value-type="string">
            <text:p>33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5000" office:value-type="string">
            <text:p>615000</text:p>
          </table:table-cell>
          <table:table-cell office:string-value="400000" office:value-type="string">
            <text:p>400000</text:p>
          </table:table-cell>
          <table:table-cell office:string-value="2508" office:value-type="string">
            <text:p>2508</text:p>
          </table:table-cell>
          <table:table-cell office:string-value="397492" office:value-type="string">
            <text:p>39749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75987" office:value-type="string">
            <text:p>75987</text:p>
          </table:table-cell>
          <table:table-cell office:string-value="324013" office:value-type="string">
            <text:p>32401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Citizens Energy Group" office:value-type="string">
            <text:p>Citizens Energy Gro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400" office:value-type="string">
            <text:p>51400</text:p>
          </table:table-cell>
          <table:table-cell office:string-value="51400" office:value-type="string">
            <text:p>51400</text:p>
          </table:table-cell>
          <table:table-cell office:string-value="1000" office:value-type="string">
            <text:p>1000</text:p>
          </table:table-cell>
          <table:table-cell office:string-value="50400" office:value-type="string">
            <text:p>504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Citizens Gas Fuel Company" office:value-type="string">
            <text:p>Citizens Gas Fue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187" office:value-type="string">
            <text:p>187</text:p>
          </table:table-cell>
          <table:table-cell office:string-value="806" office:value-type="string">
            <text:p>80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Calcium Carbonate Division of J. M. Huber Corporation" office:value-type="string">
            <text:p>Calcium Carbonate Division of J. M. Huber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30001" office:value-type="string">
            <text:p>30001</text:p>
          </table:table-cell>
          <table:table-cell office:string-value="389999" office:value-type="string">
            <text:p>38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  <table:table-cell office:string-value="28000" office:value-type="string">
            <text:p>28000</text:p>
          </table:table-cell>
          <table:table-cell office:string-value="1" office:value-type="string">
            <text:p>1</text:p>
          </table:table-cell>
          <table:table-cell office:string-value="27999" office:value-type="string">
            <text:p>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0" office:value-type="string">
            <text:p>0</text:p>
          </table:table-cell>
          <table:table-cell office:string-value="21000" office:value-type="string">
            <text:p>2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erit Hugoton, L.P." office:value-type="string">
            <text:p>Merit Hugot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659" office:value-type="string">
            <text:p>659</text:p>
          </table:table-cell>
          <table:table-cell office:string-value="79341" office:value-type="string">
            <text:p>7934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of Ohio, Inc." office:value-type="string">
            <text:p>Columbia Gas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0" office:value-type="string">
            <text:p>3430</text:p>
          </table:table-cell>
          <table:table-cell office:string-value="3250" office:value-type="string">
            <text:p>3250</text:p>
          </table:table-cell>
          <table:table-cell office:string-value="2163" office:value-type="string">
            <text:p>2163</text:p>
          </table:table-cell>
          <table:table-cell office:string-value="1087" office:value-type="string">
            <text:p>108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LLS" office:value-type="string">
            <text:p>RALLS</text:p>
          </table:table-cell>
          <table:table-cell office:string-value="Continental Cement Co., Inc." office:value-type="string">
            <text:p>Continental Cement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2" office:value-type="string">
            <text:p>3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27832" office:value-type="string">
            <text:p>27832</text:p>
          </table:table-cell>
          <table:table-cell office:string-value="62168" office:value-type="string">
            <text:p>6216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9395" office:value-type="string">
            <text:p>179395</text:p>
          </table:table-cell>
          <table:table-cell office:string-value="179395" office:value-type="string">
            <text:p>179395</text:p>
          </table:table-cell>
          <table:table-cell office:string-value="0" office:value-type="string">
            <text:p>0</text:p>
          </table:table-cell>
          <table:table-cell office:string-value="179395" office:value-type="string">
            <text:p>1793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32" office:value-type="string">
            <text:p>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0" office:value-type="string">
            <text:p>0</text:p>
          </table:table-cell>
          <table:table-cell office:string-value="600" office:value-type="string">
            <text:p>6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2" office:value-type="string">
            <text:p>-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3651" office:value-type="string">
            <text:p>3651</text:p>
          </table:table-cell>
          <table:table-cell office:string-value="36349" office:value-type="string">
            <text:p>3634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HOWARD" office:value-type="string">
            <text:p>HOWARD</text:p>
          </table:table-cell>
          <table:table-cell office:string-value="Empire District Gas Company (The)" office:value-type="string">
            <text:p>Empire District Gas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87" office:value-type="string">
            <text:p>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235" office:value-type="string">
            <text:p>235</text:p>
          </table:table-cell>
          <table:table-cell office:string-value="172765" office:value-type="string">
            <text:p>1727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East Ohio Gas Company" office:value-type="string">
            <text:p>East Ohio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1" office:value-type="string">
            <text:p>11</text:p>
          </table:table-cell>
          <table:table-cell office:string-value="64989" office:value-type="string">
            <text:p>6498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701" office:value-type="string">
            <text:p>1701</text:p>
          </table:table-cell>
          <table:table-cell office:string-value="8299" office:value-type="string">
            <text:p>82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4000" office:value-type="string">
            <text:p>544000</text:p>
          </table:table-cell>
          <table:table-cell office:string-value="544000" office:value-type="string">
            <text:p>544000</text:p>
          </table:table-cell>
          <table:table-cell office:string-value="152140" office:value-type="string">
            <text:p>152140</text:p>
          </table:table-cell>
          <table:table-cell office:string-value="391860" office:value-type="string">
            <text:p>39186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7" office:value-type="string">
            <text:p>6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100" office:value-type="string">
            <text:p>85100</text:p>
          </table:table-cell>
          <table:table-cell office:string-value="85100" office:value-type="string">
            <text:p>85100</text:p>
          </table:table-cell>
          <table:table-cell office:string-value="21834" office:value-type="string">
            <text:p>21834</text:p>
          </table:table-cell>
          <table:table-cell office:string-value="63266" office:value-type="string">
            <text:p>6326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700" office:value-type="string">
            <text:p>77700</text:p>
          </table:table-cell>
          <table:table-cell office:string-value="77700" office:value-type="string">
            <text:p>77700</text:p>
          </table:table-cell>
          <table:table-cell office:string-value="0" office:value-type="string">
            <text:p>0</text:p>
          </table:table-cell>
          <table:table-cell office:string-value="77700" office:value-type="string">
            <text:p>77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800" office:value-type="string">
            <text:p>22800</text:p>
          </table:table-cell>
          <table:table-cell office:string-value="22800" office:value-type="string">
            <text:p>22800</text:p>
          </table:table-cell>
          <table:table-cell office:string-value="4329" office:value-type="string">
            <text:p>4329</text:p>
          </table:table-cell>
          <table:table-cell office:string-value="18471" office:value-type="string">
            <text:p>1847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Johns Manville" office:value-type="string">
            <text:p>Johns Manville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" office:value-type="string">
            <text:p>1</text:p>
          </table:table-cell>
          <table:table-cell office:string-value="1999" office:value-type="string">
            <text:p>1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Timberline Oil &amp; Gas Corporation" office:value-type="string">
            <text:p>Timberline Oil &amp;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7" office:value-type="string">
            <text:p>-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256" office:value-type="string">
            <text:p>9256</text:p>
          </table:table-cell>
          <table:table-cell office:string-value="9256" office:value-type="string">
            <text:p>9256</text:p>
          </table:table-cell>
          <table:table-cell office:string-value="975" office:value-type="string">
            <text:p>975</text:p>
          </table:table-cell>
          <table:table-cell office:string-value="8281" office:value-type="string">
            <text:p>82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3300" office:value-type="string">
            <text:p>3300</text:p>
          </table:table-cell>
          <table:table-cell office:string-value="628" office:value-type="string">
            <text:p>628</text:p>
          </table:table-cell>
          <table:table-cell office:string-value="2672" office:value-type="string">
            <text:p>267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" office:value-type="string">
            <text:p>-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2946" office:value-type="string">
            <text:p>32946</text:p>
          </table:table-cell>
          <table:table-cell office:string-value="42054" office:value-type="string">
            <text:p>42054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64389" office:value-type="string">
            <text:p>64389</text:p>
          </table:table-cell>
          <table:table-cell office:string-value="33611" office:value-type="string">
            <text:p>3361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0" office:value-type="string">
            <text:p>0</text:p>
          </table:table-cell>
          <table:table-cell office:string-value="98000" office:value-type="string">
            <text:p>98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82" office:value-type="string">
            <text:p>1182</text:p>
          </table:table-cell>
          <table:table-cell office:string-value="1182" office:value-type="string">
            <text:p>1182</text:p>
          </table:table-cell>
          <table:table-cell office:string-value="0" office:value-type="string">
            <text:p>0</text:p>
          </table:table-cell>
          <table:table-cell office:string-value="1182" office:value-type="string">
            <text:p>118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Town of Lapel" office:value-type="string">
            <text:p>Town of Lap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79" office:value-type="string">
            <text:p>6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50" office:value-type="string">
            <text:p>3250</text:p>
          </table:table-cell>
          <table:table-cell office:string-value="3250" office:value-type="string">
            <text:p>3250</text:p>
          </table:table-cell>
          <table:table-cell office:string-value="85" office:value-type="string">
            <text:p>85</text:p>
          </table:table-cell>
          <table:table-cell office:string-value="3165" office:value-type="string">
            <text:p>3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ouisburg" office:value-type="string">
            <text:p>City of Louisbur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2" office:value-type="string">
            <text:p>1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97370" office:value-type="string">
            <text:p>97370</text:p>
          </table:table-cell>
          <table:table-cell office:string-value="177630" office:value-type="string">
            <text:p>1776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0" office:value-type="string">
            <text:p>0</text:p>
          </table:table-cell>
          <table:table-cell office:string-value="275000" office:value-type="string">
            <text:p>2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3243" office:value-type="string">
            <text:p>3243</text:p>
          </table:table-cell>
          <table:table-cell office:string-value="34757" office:value-type="string">
            <text:p>3475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67" office:value-type="string">
            <text:p>2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335572" office:value-type="string">
            <text:p>335572</text:p>
          </table:table-cell>
          <table:table-cell office:string-value="18628" office:value-type="string">
            <text:p>1862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0" office:value-type="string">
            <text:p>0</text:p>
          </table:table-cell>
          <table:table-cell office:string-value="354200" office:value-type="string">
            <text:p>354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Michigan Gas Utilities Corporation" office:value-type="string">
            <text:p>Michigan Gas Utilit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5" office:value-type="string">
            <text:p>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" office:value-type="string">
            <text:p>1</text:p>
          </table:table-cell>
          <table:table-cell office:string-value="3999" office:value-type="string">
            <text:p>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4832" office:value-type="string">
            <text:p>4832</text:p>
          </table:table-cell>
          <table:table-cell office:string-value="125168" office:value-type="string">
            <text:p>12516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62001" office:value-type="string">
            <text:p>62001</text:p>
          </table:table-cell>
          <table:table-cell office:string-value="137999" office:value-type="string">
            <text:p>13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National Helium, LLC" office:value-type="string">
            <text:p>National Heliu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000" office:value-type="string">
            <text:p>315000</text:p>
          </table:table-cell>
          <table:table-cell office:string-value="315000" office:value-type="string">
            <text:p>315000</text:p>
          </table:table-cell>
          <table:table-cell office:string-value="41921" office:value-type="string">
            <text:p>41921</text:p>
          </table:table-cell>
          <table:table-cell office:string-value="273079" office:value-type="string">
            <text:p>27307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ADAMS" office:value-type="string">
            <text:p>ADAMS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4" office:value-type="string">
            <text:p>7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5000" office:value-type="string">
            <text:p>165000</text:p>
          </table:table-cell>
          <table:table-cell office:string-value="150000" office:value-type="string">
            <text:p>150000</text:p>
          </table:table-cell>
          <table:table-cell office:string-value="24383" office:value-type="string">
            <text:p>24383</text:p>
          </table:table-cell>
          <table:table-cell office:string-value="125617" office:value-type="string">
            <text:p>12561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5000" office:value-type="string">
            <text:p>16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161" office:value-type="string">
            <text:p>63161</text:p>
          </table:table-cell>
          <table:table-cell office:string-value="63161" office:value-type="string">
            <text:p>63161</text:p>
          </table:table-cell>
          <table:table-cell office:string-value="9015" office:value-type="string">
            <text:p>9015</text:p>
          </table:table-cell>
          <table:table-cell office:string-value="54146" office:value-type="string">
            <text:p>54146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FULTON" office:value-type="string">
            <text:p>FULTON</text:p>
          </table:table-cell>
          <table:table-cell office:string-value="Ohio Gas Company" office:value-type="string">
            <text:p>Ohio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05" office:value-type="string">
            <text:p>8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1" office:value-type="string">
            <text:p>1</text:p>
          </table:table-cell>
          <table:table-cell office:string-value="20999" office:value-type="string">
            <text:p>20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30" office:value-type="string">
            <text:p>30</text:p>
          </table:table-cell>
          <table:table-cell office:string-value="470" office:value-type="string">
            <text:p>4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476245" office:value-type="string">
            <text:p>476245</text:p>
          </table:table-cell>
          <table:table-cell office:string-value="623755" office:value-type="string">
            <text:p>6237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0" office:value-type="string">
            <text:p>700000</text:p>
          </table:table-cell>
          <table:table-cell office:string-value="700000" office:value-type="string">
            <text:p>700000</text:p>
          </table:table-cell>
          <table:table-cell office:string-value="0" office:value-type="string">
            <text:p>0</text:p>
          </table:table-cell>
          <table:table-cell office:string-value="700000" office:value-type="string">
            <text:p>7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3000" office:value-type="string">
            <text:p>803000</text:p>
          </table:table-cell>
          <table:table-cell office:string-value="803000" office:value-type="string">
            <text:p>803000</text:p>
          </table:table-cell>
          <table:table-cell office:string-value="185949" office:value-type="string">
            <text:p>185949</text:p>
          </table:table-cell>
          <table:table-cell office:string-value="617051" office:value-type="string">
            <text:p>6170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2" office:value-type="string">
            <text:p>-1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1" office:value-type="string">
            <text:p>3001</text:p>
          </table:table-cell>
          <table:table-cell office:string-value="11999" office:value-type="string">
            <text:p>11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0" office:value-type="string">
            <text:p>0</text:p>
          </table:table-cell>
          <table:table-cell office:string-value="350" office:value-type="string">
            <text:p>3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Kansas Gas Supply Corporation" office:value-type="string">
            <text:p>Kansas Gas Suppl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019041" office:value-type="string">
            <text:p>1019041</text:p>
          </table:table-cell>
          <table:table-cell office:string-value="80959" office:value-type="string">
            <text:p>80959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over Pipeline LLC" office:value-type="string">
            <text:p>Rov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0" office:value-type="string">
            <text:p>79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" office:value-type="string">
            <text:p>1</text:p>
          </table:table-cell>
          <table:table-cell office:string-value="19999" office:value-type="string">
            <text:p>1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5993" office:value-type="string">
            <text:p>5993</text:p>
          </table:table-cell>
          <table:table-cell office:string-value="129007" office:value-type="string">
            <text:p>12900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22" office:value-type="string">
            <text:p>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10501" office:value-type="string">
            <text:p>10501</text:p>
          </table:table-cell>
          <table:table-cell office:string-value="21499" office:value-type="string">
            <text:p>214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50" office:value-type="string">
            <text:p>12450</text:p>
          </table:table-cell>
          <table:table-cell office:string-value="12450" office:value-type="string">
            <text:p>12450</text:p>
          </table:table-cell>
          <table:table-cell office:string-value="1751" office:value-type="string">
            <text:p>1751</text:p>
          </table:table-cell>
          <table:table-cell office:string-value="10699" office:value-type="string">
            <text:p>106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241" office:value-type="string">
            <text:p>5241</text:p>
          </table:table-cell>
          <table:table-cell office:string-value="5241" office:value-type="string">
            <text:p>5241</text:p>
          </table:table-cell>
          <table:table-cell office:string-value="20" office:value-type="string">
            <text:p>20</text:p>
          </table:table-cell>
          <table:table-cell office:string-value="5221" office:value-type="string">
            <text:p>522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6" office:value-type="string">
            <text:p>-2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600" office:value-type="string">
            <text:p>15600</text:p>
          </table:table-cell>
          <table:table-cell office:string-value="15600" office:value-type="string">
            <text:p>15600</text:p>
          </table:table-cell>
          <table:table-cell office:string-value="600" office:value-type="string">
            <text:p>600</text:p>
          </table:table-cell>
          <table:table-cell office:string-value="15000" office:value-type="string">
            <text:p>1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LOGAN" office:value-type="string">
            <text:p>LOGA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37" office:value-type="string">
            <text:p>31537</text:p>
          </table:table-cell>
          <table:table-cell office:string-value="31537" office:value-type="string">
            <text:p>31537</text:p>
          </table:table-cell>
          <table:table-cell office:string-value="1558" office:value-type="string">
            <text:p>1558</text:p>
          </table:table-cell>
          <table:table-cell office:string-value="29979" office:value-type="string">
            <text:p>2997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1797" office:value-type="string">
            <text:p>41797</text:p>
          </table:table-cell>
          <table:table-cell office:string-value="158203" office:value-type="string">
            <text:p>1582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692" office:value-type="string">
            <text:p>132692</text:p>
          </table:table-cell>
          <table:table-cell office:string-value="132692" office:value-type="string">
            <text:p>132692</text:p>
          </table:table-cell>
          <table:table-cell office:string-value="105425" office:value-type="string">
            <text:p>105425</text:p>
          </table:table-cell>
          <table:table-cell office:string-value="27267" office:value-type="string">
            <text:p>27267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Westfield Gas Corporation" office:value-type="string">
            <text:p>Westfield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8" office:value-type="string">
            <text:p>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58321" office:value-type="string">
            <text:p>58321</text:p>
          </table:table-cell>
          <table:table-cell office:string-value="416679" office:value-type="string">
            <text:p>41667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1" office:value-type="string">
            <text:p>-1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3:25:56</meta:creation-date>
    <meta:editing-cycles>1</meta:editing-cycles>
    <dc:language>en</dc:language>
    <dc:creator>ZETHOU-WWEXT02P$</dc:creator>
    <dc:date>2026-09-05T23:25:56</dc:date>
    <meta:editing-duration>PT0.534S</meta:editing-duration>
  </office:meta>
</office:document-meta>
</file>