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440" office:value-type="string">
            <text:p>839440</text:p>
          </table:table-cell>
          <table:table-cell office:string-value="560" office:value-type="string">
            <text:p>56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288804" office:value-type="string">
            <text:p>288804</text:p>
          </table:table-cell>
          <table:table-cell office:string-value="511196" office:value-type="string">
            <text:p>51119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43000" office:value-type="string">
            <text:p>143000</text:p>
          </table:table-cell>
          <table:table-cell office:string-value="157000" office:value-type="string">
            <text:p>157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06197" office:value-type="string">
            <text:p>406197</text:p>
          </table:table-cell>
          <table:table-cell office:string-value="23803" office:value-type="string">
            <text:p>2380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475517" office:value-type="string">
            <text:p>475517</text:p>
          </table:table-cell>
          <table:table-cell office:string-value="324483" office:value-type="string">
            <text:p>32448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27636" office:value-type="string">
            <text:p>127636</text:p>
          </table:table-cell>
          <table:table-cell office:string-value="362364" office:value-type="string">
            <text:p>36236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72001" office:value-type="string">
            <text:p>272001</text:p>
          </table:table-cell>
          <table:table-cell office:string-value="27999" office:value-type="string">
            <text:p>279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6500" office:value-type="string">
            <text:p>26500</text:p>
          </table:table-cell>
          <table:table-cell office:string-value="373500" office:value-type="string">
            <text:p>3735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65159" office:value-type="string">
            <text:p>65159</text:p>
          </table:table-cell>
          <table:table-cell office:string-value="324841" office:value-type="string">
            <text:p>32484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16644" office:value-type="string">
            <text:p>116644</text:p>
          </table:table-cell>
          <table:table-cell office:string-value="233356" office:value-type="string">
            <text:p>2333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59842" office:value-type="string">
            <text:p>59842</text:p>
          </table:table-cell>
          <table:table-cell office:string-value="340158" office:value-type="string">
            <text:p>340158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49190" office:value-type="string">
            <text:p>849190</text:p>
          </table:table-cell>
          <table:table-cell office:string-value="600810" office:value-type="string">
            <text:p>600810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92103" office:value-type="string">
            <text:p>292103</text:p>
          </table:table-cell>
          <table:table-cell office:string-value="107897" office:value-type="string">
            <text:p>1078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678988" office:value-type="string">
            <text:p>678988</text:p>
          </table:table-cell>
          <table:table-cell office:string-value="271012" office:value-type="string">
            <text:p>27101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000" office:value-type="string">
            <text:p>3000</text:p>
          </table:table-cell>
          <table:table-cell office:string-value="497000" office:value-type="string">
            <text:p>497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6000" office:value-type="string">
            <text:p>16000</text:p>
          </table:table-cell>
          <table:table-cell office:string-value="84000" office:value-type="string">
            <text:p>84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18934" office:value-type="string">
            <text:p>18934</text:p>
          </table:table-cell>
          <table:table-cell office:string-value="70666" office:value-type="string">
            <text:p>70666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0" office:value-type="string">
            <text:p>0</text:p>
          </table:table-cell>
          <table:table-cell office:string-value="7900" office:value-type="string">
            <text:p>7900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72611" office:value-type="string">
            <text:p>1772611</text:p>
          </table:table-cell>
          <table:table-cell office:string-value="46389" office:value-type="string">
            <text:p>46389</text:p>
          </table:table-cell>
          <table:table-cell office:string-value="MLZ     " office:value-type="string">
            <text:p>ML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19043" office:value-type="string">
            <text:p>1019043</text:p>
          </table:table-cell>
          <table:table-cell office:string-value="80957" office:value-type="string">
            <text:p>80957</text:p>
          </table:table-cell>
          <table:table-cell office:string-value="MLZ     " office:value-type="string">
            <text:p>ML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21:26:13</meta:creation-date>
    <meta:editing-cycles>1</meta:editing-cycles>
    <dc:language>en</dc:language>
    <dc:creator>ZETHOU-WWEXT03P$</dc:creator>
    <dc:date>2026-09-05T21:26:13</dc:date>
    <meta:editing-duration>PT0.071S</meta:editing-duration>
  </office:meta>
</office:document-meta>
</file>