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13" office:value-type="string">
            <text:p>13</text:p>
          </table:table-cell>
          <table:table-cell office:string-value="74987" office:value-type="string">
            <text:p>7498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2000" office:value-type="string">
            <text:p>2000</text:p>
          </table:table-cell>
          <table:table-cell office:string-value="24000" office:value-type="string">
            <text:p>24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42" office:value-type="string">
            <text:p>642</text:p>
          </table:table-cell>
          <table:table-cell office:string-value="49358" office:value-type="string">
            <text:p>4935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750" office:value-type="string">
            <text:p>750</text:p>
          </table:table-cell>
          <table:table-cell office:string-value="79250" office:value-type="string">
            <text:p>7925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3521" office:value-type="string">
            <text:p>13521</text:p>
          </table:table-cell>
          <table:table-cell office:string-value="68479" office:value-type="string">
            <text:p>684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84" office:value-type="string">
            <text:p>84</text:p>
          </table:table-cell>
          <table:table-cell office:string-value="119916" office:value-type="string">
            <text:p>11991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984" office:value-type="string">
            <text:p>4984</text:p>
          </table:table-cell>
          <table:table-cell office:string-value="95016" office:value-type="string">
            <text:p>9501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9625" office:value-type="string">
            <text:p>19625</text:p>
          </table:table-cell>
          <table:table-cell office:string-value="180375" office:value-type="string">
            <text:p>18037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782" office:value-type="string">
            <text:p>9782</text:p>
          </table:table-cell>
          <table:table-cell office:string-value="30218" office:value-type="string">
            <text:p>3021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1:58:22</meta:creation-date>
    <meta:editing-cycles>1</meta:editing-cycles>
    <dc:language>en</dc:language>
    <dc:creator>ZETHOU-WWEXT03P$</dc:creator>
    <dc:date>2026-09-05T11:58:22</dc:date>
    <meta:editing-duration>PT0.183S</meta:editing-duration>
  </office:meta>
</office:document-meta>
</file>