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  <table:table-cell office:string-value="Unsub Cap[08/2027]" office:value-type="string">
            <text:p>Unsub Cap[08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6:54:02</meta:creation-date>
    <meta:editing-cycles>1</meta:editing-cycles>
    <dc:language>en</dc:language>
    <dc:creator>ZETHOU-WWEXT01P$</dc:creator>
    <dc:date>2026-09-05T16:54:02</dc:date>
    <meta:editing-duration>PT0.029S</meta:editing-duration>
  </office:meta>
</office:document-meta>
</file>