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  <table:table-cell office:string-value="Unsub Cap[08/2027]" office:value-type="string">
            <text:p>Unsub Cap[08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03675" office:value-type="string">
            <text:p>603675</text:p>
          </table:table-cell>
          <table:table-cell office:string-value="603675" office:value-type="string">
            <text:p>603675</text:p>
          </table:table-cell>
          <table:table-cell office:string-value="479675" office:value-type="string">
            <text:p>479675</text:p>
          </table:table-cell>
          <table:table-cell office:string-value="479675" office:value-type="string">
            <text:p>479675</text:p>
          </table:table-cell>
          <table:table-cell office:string-value="479675" office:value-type="string">
            <text:p>47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543675" office:value-type="string">
            <text:p>543675</text:p>
          </table:table-cell>
          <table:table-cell office:string-value="543675" office:value-type="string">
            <text:p>543675</text:p>
          </table:table-cell>
          <table:table-cell office:string-value="549675" office:value-type="string">
            <text:p>549675</text:p>
          </table:table-cell>
          <table:table-cell office:string-value="549675" office:value-type="string">
            <text:p>549675</text:p>
          </table:table-cell>
          <table:table-cell office:string-value="549675" office:value-type="string">
            <text:p>54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00724" office:value-type="string">
            <text:p>100724</text:p>
          </table:table-cell>
          <table:table-cell office:string-value="100724" office:value-type="string">
            <text:p>100724</text:p>
          </table:table-cell>
          <table:table-cell office:string-value="329675" office:value-type="string">
            <text:p>329675</text:p>
          </table:table-cell>
          <table:table-cell office:string-value="329675" office:value-type="string">
            <text:p>329675</text:p>
          </table:table-cell>
          <table:table-cell office:string-value="329675" office:value-type="string">
            <text:p>32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00724" office:value-type="string">
            <text:p>100724</text:p>
          </table:table-cell>
          <table:table-cell office:string-value="100724" office:value-type="string">
            <text:p>100724</text:p>
          </table:table-cell>
          <table:table-cell office:string-value="329675" office:value-type="string">
            <text:p>329675</text:p>
          </table:table-cell>
          <table:table-cell office:string-value="329675" office:value-type="string">
            <text:p>329675</text:p>
          </table:table-cell>
          <table:table-cell office:string-value="329675" office:value-type="string">
            <text:p>32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03675" office:value-type="string">
            <text:p>603675</text:p>
          </table:table-cell>
          <table:table-cell office:string-value="603675" office:value-type="string">
            <text:p>603675</text:p>
          </table:table-cell>
          <table:table-cell office:string-value="479675" office:value-type="string">
            <text:p>479675</text:p>
          </table:table-cell>
          <table:table-cell office:string-value="479675" office:value-type="string">
            <text:p>479675</text:p>
          </table:table-cell>
          <table:table-cell office:string-value="479675" office:value-type="string">
            <text:p>47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86449" office:value-type="string">
            <text:p>86449</text:p>
          </table:table-cell>
          <table:table-cell office:string-value="86449" office:value-type="string">
            <text:p>86449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62000" office:value-type="string">
            <text:p>162000</text:p>
          </table:table-cell>
          <table:table-cell office:string-value="162000" office:value-type="string">
            <text:p>162000</text:p>
          </table:table-cell>
          <table:table-cell office:string-value="162000" office:value-type="string">
            <text:p>1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19:04:07</meta:creation-date>
    <meta:editing-cycles>1</meta:editing-cycles>
    <dc:language>en</dc:language>
    <dc:creator>ZETHOU-WWEXT01P$</dc:creator>
    <dc:date>2026-09-05T19:04:07</dc:date>
    <meta:editing-duration>PT0.049S</meta:editing-duration>
  </office:meta>
</office:document-meta>
</file>