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4530" office:value-type="string">
            <text:p>4530</text:p>
          </table:table-cell>
          <table:table-cell office:string-value="Tiger Gas Quality" office:value-type="string">
            <text:p>Tiger Gas Quality</text:p>
          </table:table-cell>
          <table:table-cell office:string-value="      1013" office:value-type="string">
            <text:p> <text:s text:c="5"/>1013</text:p>
          </table:table-cell>
          <table:table-cell office:string-value="    1.408" office:value-type="string">
            <text:p> <text:s text:c="3"/>1.408</text:p>
          </table:table-cell>
          <table:table-cell office:string-value="    0.331" office:value-type="string">
            <text:p> <text:s text:c="3"/>0.331</text:p>
          </table:table-cell>
          <table:table-cell office:string-value="    0.580" office:value-type="string">
            <text:p> <text:s text:c="3"/>0.580</text:p>
          </table:table-cell>
          <table:table-cell office:string-value="   96.567" office:value-type="string">
            <text:p> <text:s text:c="2"/>96.567</text:p>
          </table:table-cell>
          <table:table-cell office:string-value="    1.448" office:value-type="string">
            <text:p> <text:s text:c="3"/>1.448</text:p>
          </table:table-cell>
          <table:table-cell office:string-value="    0.147" office:value-type="string">
            <text:p> <text:s text:c="3"/>0.147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841" office:value-type="string">
            <text:p> 1329.841</text:p>
          </table:table-cell>
          <table:table-cell office:string-value="0.000" office:value-type="string">
            <text:p>0.000</text:p>
          </table:table-cell>
          <table:table-cell office:string-value="09/04/2026" office:value-type="string">
            <text:p>09/04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6T00:21:14</meta:creation-date>
    <meta:editing-cycles>1</meta:editing-cycles>
    <dc:language>en</dc:language>
    <dc:creator>ZETHOU-WWEXT01P$</dc:creator>
    <dc:date>2026-09-06T00:21:14</dc:date>
    <meta:editing-duration>PT0.005S</meta:editing-duration>
  </office:meta>
</office:document-meta>
</file>