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1" office:value-type="string">
            <text:p> <text:s text:c="5"/>1011</text:p>
          </table:table-cell>
          <table:table-cell office:string-value="    0.871" office:value-type="string">
            <text:p> <text:s text:c="3"/>0.871</text:p>
          </table:table-cell>
          <table:table-cell office:string-value="    1.122" office:value-type="string">
            <text:p> <text:s text:c="3"/>1.122</text:p>
          </table:table-cell>
          <table:table-cell office:string-value="    0.579" office:value-type="string">
            <text:p> <text:s text:c="3"/>0.579</text:p>
          </table:table-cell>
          <table:table-cell office:string-value="   95.894" office:value-type="string">
            <text:p> <text:s text:c="2"/>95.894</text:p>
          </table:table-cell>
          <table:table-cell office:string-value="    2.016" office:value-type="string">
            <text:p> <text:s text:c="3"/>2.016</text:p>
          </table:table-cell>
          <table:table-cell office:string-value="    0.077" office:value-type="string">
            <text:p> <text:s text:c="3"/>0.077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98" office:value-type="string">
            <text:p> 1329.298</text:p>
          </table:table-cell>
          <table:table-cell office:string-value="N/A" office:value-type="string">
            <text:p>N/A</text:p>
          </table:table-cell>
          <table:table-cell office:string-value="09/05/2026" office:value-type="string">
            <text:p>09/05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1" office:value-type="string">
            <text:p> <text:s text:c="5"/>1011</text:p>
          </table:table-cell>
          <table:table-cell office:string-value="    0.932" office:value-type="string">
            <text:p> <text:s text:c="3"/>0.932</text:p>
          </table:table-cell>
          <table:table-cell office:string-value="    1.047" office:value-type="string">
            <text:p> <text:s text:c="3"/>1.047</text:p>
          </table:table-cell>
          <table:table-cell office:string-value="    0.579" office:value-type="string">
            <text:p> <text:s text:c="3"/>0.579</text:p>
          </table:table-cell>
          <table:table-cell office:string-value="   95.994" office:value-type="string">
            <text:p> <text:s text:c="2"/>95.994</text:p>
          </table:table-cell>
          <table:table-cell office:string-value="    1.917" office:value-type="string">
            <text:p> <text:s text:c="3"/>1.917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51" office:value-type="string">
            <text:p> 1328.851</text:p>
          </table:table-cell>
          <table:table-cell office:string-value="0.000" office:value-type="string">
            <text:p>0.000</text:p>
          </table:table-cell>
          <table:table-cell office:string-value="09/05/2026" office:value-type="string">
            <text:p>09/05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2" office:value-type="string">
            <text:p> <text:s text:c="5"/>1012</text:p>
          </table:table-cell>
          <table:table-cell office:string-value="    1.632" office:value-type="string">
            <text:p> <text:s text:c="3"/>1.632</text:p>
          </table:table-cell>
          <table:table-cell office:string-value="    0.130" office:value-type="string">
            <text:p> <text:s text:c="3"/>0.130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724" office:value-type="string">
            <text:p> <text:s text:c="3"/>1.724</text:p>
          </table:table-cell>
          <table:table-cell office:string-value="    0.097" office:value-type="string">
            <text:p> <text:s text:c="3"/>0.097</text:p>
          </table:table-cell>
          <table:table-cell office:string-value="    0.014" office:value-type="string">
            <text:p> <text:s text:c="3"/>0.014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78" office:value-type="string">
            <text:p> 1327.678</text:p>
          </table:table-cell>
          <table:table-cell office:string-value=" -101.819" office:value-type="string">
            <text:p> -101.819</text:p>
          </table:table-cell>
          <table:table-cell office:string-value="09/05/2026" office:value-type="string">
            <text:p>09/05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1" office:value-type="string">
            <text:p> <text:s text:c="5"/>1011</text:p>
          </table:table-cell>
          <table:table-cell office:string-value="    0.022" office:value-type="string">
            <text:p> <text:s text:c="3"/>0.022</text:p>
          </table:table-cell>
          <table:table-cell office:string-value="    2.417" office:value-type="string">
            <text:p> <text:s text:c="3"/>2.417</text:p>
          </table:table-cell>
          <table:table-cell office:string-value="    0.578" office:value-type="string">
            <text:p> <text:s text:c="3"/>0.578</text:p>
          </table:table-cell>
          <table:table-cell office:string-value="   95.111" office:value-type="string">
            <text:p> <text:s text:c="2"/>95.111</text:p>
          </table:table-cell>
          <table:table-cell office:string-value="    2.226" office:value-type="string">
            <text:p> <text:s text:c="3"/>2.226</text:p>
          </table:table-cell>
          <table:table-cell office:string-value="    0.158" office:value-type="string">
            <text:p> <text:s text:c="3"/>0.158</text:p>
          </table:table-cell>
          <table:table-cell office:string-value="    0.016" office:value-type="string">
            <text:p> <text:s text:c="3"/>0.016</text:p>
          </table:table-cell>
          <table:table-cell office:string-value="    0.028" office:value-type="string">
            <text:p> <text:s text:c="3"/>0.02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5" office:value-type="string">
            <text:p> 1328.945</text:p>
          </table:table-cell>
          <table:table-cell office:string-value="  -45.961" office:value-type="string">
            <text:p> <text:s text:c="1"/>-45.961</text:p>
          </table:table-cell>
          <table:table-cell office:string-value="09/05/2026" office:value-type="string">
            <text:p>09/05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0" office:value-type="string">
            <text:p> <text:s text:c="6"/>990</text:p>
          </table:table-cell>
          <table:table-cell office:string-value="    0.000" office:value-type="string">
            <text:p> <text:s text:c="3"/>0.000</text:p>
          </table:table-cell>
          <table:table-cell office:string-value="    2.703" office:value-type="string">
            <text:p> <text:s text:c="3"/>2.703</text:p>
          </table:table-cell>
          <table:table-cell office:string-value="    0.568" office:value-type="string">
            <text:p> <text:s text:c="3"/>0.568</text:p>
          </table:table-cell>
          <table:table-cell office:string-value="   96.922" office:value-type="string">
            <text:p> <text:s text:c="2"/>96.922</text:p>
          </table:table-cell>
          <table:table-cell office:string-value="    0.347" office:value-type="string">
            <text:p> <text:s text:c="3"/>0.347</text:p>
          </table:table-cell>
          <table:table-cell office:string-value="    0.024" office:value-type="string">
            <text:p> <text:s text:c="3"/>0.024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3.686" office:value-type="string">
            <text:p> 1313.686</text:p>
          </table:table-cell>
          <table:table-cell office:string-value="  -97.985" office:value-type="string">
            <text:p> <text:s text:c="1"/>-97.985</text:p>
          </table:table-cell>
          <table:table-cell office:string-value="09/05/2026" office:value-type="string">
            <text:p>09/05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5" office:value-type="string">
            <text:p> <text:s text:c="5"/>1015</text:p>
          </table:table-cell>
          <table:table-cell office:string-value="    1.012" office:value-type="string">
            <text:p> <text:s text:c="3"/>1.012</text:p>
          </table:table-cell>
          <table:table-cell office:string-value="    0.955" office:value-type="string">
            <text:p> <text:s text:c="3"/>0.955</text:p>
          </table:table-cell>
          <table:table-cell office:string-value="    0.582" office:value-type="string">
            <text:p> <text:s text:c="3"/>0.582</text:p>
          </table:table-cell>
          <table:table-cell office:string-value="   95.649" office:value-type="string">
            <text:p> <text:s text:c="2"/>95.649</text:p>
          </table:table-cell>
          <table:table-cell office:string-value="    2.084" office:value-type="string">
            <text:p> <text:s text:c="3"/>2.084</text:p>
          </table:table-cell>
          <table:table-cell office:string-value="    0.264" office:value-type="string">
            <text:p> <text:s text:c="3"/>0.264</text:p>
          </table:table-cell>
          <table:table-cell office:string-value="    0.015" office:value-type="string">
            <text:p> <text:s text:c="3"/>0.015</text:p>
          </table:table-cell>
          <table:table-cell office:string-value="    0.013" office:value-type="string">
            <text:p> <text:s text:c="3"/>0.013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036" office:value-type="string">
            <text:p> 1331.036</text:p>
          </table:table-cell>
          <table:table-cell office:string-value="  -58.997" office:value-type="string">
            <text:p> <text:s text:c="1"/>-58.997</text:p>
          </table:table-cell>
          <table:table-cell office:string-value="09/05/2026" office:value-type="string">
            <text:p>09/05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7" office:value-type="string">
            <text:p> <text:s text:c="5"/>1007</text:p>
          </table:table-cell>
          <table:table-cell office:string-value="    0.007" office:value-type="string">
            <text:p> <text:s text:c="3"/>0.007</text:p>
          </table:table-cell>
          <table:table-cell office:string-value="    2.333" office:value-type="string">
            <text:p> <text:s text:c="3"/>2.333</text:p>
          </table:table-cell>
          <table:table-cell office:string-value="    0.575" office:value-type="string">
            <text:p> <text:s text:c="3"/>0.575</text:p>
          </table:table-cell>
          <table:table-cell office:string-value="   95.603" office:value-type="string">
            <text:p> <text:s text:c="2"/>95.603</text:p>
          </table:table-cell>
          <table:table-cell office:string-value="    1.988" office:value-type="string">
            <text:p> <text:s text:c="3"/>1.988</text:p>
          </table:table-cell>
          <table:table-cell office:string-value="    0.063" office:value-type="string">
            <text:p> <text:s text:c="3"/>0.063</text:p>
          </table:table-cell>
          <table:table-cell office:string-value="    0.000" office:value-type="string">
            <text:p> <text:s text:c="3"/>0.000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07" office:value-type="string">
            <text:p> 1328.007</text:p>
          </table:table-cell>
          <table:table-cell office:string-value=" -109.243" office:value-type="string">
            <text:p> -109.243</text:p>
          </table:table-cell>
          <table:table-cell office:string-value="09/03/2026" office:value-type="string">
            <text:p>09/03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1" office:value-type="string">
            <text:p> <text:s text:c="5"/>1001</text:p>
          </table:table-cell>
          <table:table-cell office:string-value="    0.011" office:value-type="string">
            <text:p> <text:s text:c="3"/>0.011</text:p>
          </table:table-cell>
          <table:table-cell office:string-value="    2.317" office:value-type="string">
            <text:p> <text:s text:c="3"/>2.317</text:p>
          </table:table-cell>
          <table:table-cell office:string-value="    0.571" office:value-type="string">
            <text:p> <text:s text:c="3"/>0.571</text:p>
          </table:table-cell>
          <table:table-cell office:string-value="   96.422" office:value-type="string">
            <text:p> <text:s text:c="2"/>96.422</text:p>
          </table:table-cell>
          <table:table-cell office:string-value="    1.219" office:value-type="string">
            <text:p> <text:s text:c="3"/>1.219</text:p>
          </table:table-cell>
          <table:table-cell office:string-value="    0.029" office:value-type="string">
            <text:p> <text:s text:c="3"/>0.029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405" office:value-type="string">
            <text:p> 1324.405</text:p>
          </table:table-cell>
          <table:table-cell office:string-value=" -114.678" office:value-type="string">
            <text:p> -114.678</text:p>
          </table:table-cell>
          <table:table-cell office:string-value="09/04/2026" office:value-type="string">
            <text:p>09/0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21:14</meta:creation-date>
    <meta:editing-cycles>1</meta:editing-cycles>
    <dc:language>en</dc:language>
    <dc:creator>ZETHOU-WWEXT01P$</dc:creator>
    <dc:date>2026-09-06T00:21:14</dc:date>
    <meta:editing-duration>PT0.017S</meta:editing-duration>
  </office:meta>
</office:document-meta>
</file>