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04 00:00:00.0" office:value-type="string">
            <text:p>2026-09-04 00:00:00.0</text:p>
          </table:table-cell>
          <table:table-cell office:string-value="1034.2444" office:value-type="string">
            <text:p>1034.2444</text:p>
          </table:table-cell>
          <table:table-cell office:string-value="-58.1383" office:value-type="string">
            <text:p>-58.1383</text:p>
          </table:table-cell>
          <table:table-cell office:string-value="1349.0128" office:value-type="string">
            <text:p>1349.0128</text:p>
          </table:table-cell>
          <table:table-cell office:string-value="0.4727" office:value-type="string">
            <text:p>0.4727</text:p>
          </table:table-cell>
          <table:table-cell office:string-value="1.2025" office:value-type="string">
            <text:p>1.2025</text:p>
          </table:table-cell>
          <table:table-cell office:string-value="0.5878" office:value-type="string">
            <text:p>0.5878</text:p>
          </table:table-cell>
          <table:table-cell office:string-value="93.7234" office:value-type="string">
            <text:p>93.7234</text:p>
          </table:table-cell>
          <table:table-cell office:string-value="4.4214" office:value-type="string">
            <text:p>4.4214</text:p>
          </table:table-cell>
          <table:table-cell office:string-value="0.1606" office:value-type="string">
            <text:p>0.1606</text:p>
          </table:table-cell>
          <table:table-cell office:string-value="0.0042" office:value-type="string">
            <text:p>0.0042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9-03 00:00:00.0" office:value-type="string">
            <text:p>2026-09-03 00:00:00.0</text:p>
          </table:table-cell>
          <table:table-cell office:string-value="1035.7473" office:value-type="string">
            <text:p>1035.7473</text:p>
          </table:table-cell>
          <table:table-cell office:string-value="-59.3799" office:value-type="string">
            <text:p>-59.3799</text:p>
          </table:table-cell>
          <table:table-cell office:string-value="1349.7802" office:value-type="string">
            <text:p>1349.7802</text:p>
          </table:table-cell>
          <table:table-cell office:string-value="0.4760" office:value-type="string">
            <text:p>0.4760</text:p>
          </table:table-cell>
          <table:table-cell office:string-value="1.2052" office:value-type="string">
            <text:p>1.2052</text:p>
          </table:table-cell>
          <table:table-cell office:string-value="0.5888" office:value-type="string">
            <text:p>0.5888</text:p>
          </table:table-cell>
          <table:table-cell office:string-value="93.5444" office:value-type="string">
            <text:p>93.5444</text:p>
          </table:table-cell>
          <table:table-cell office:string-value="4.5605" office:value-type="string">
            <text:p>4.5605</text:p>
          </table:table-cell>
          <table:table-cell office:string-value="0.1953" office:value-type="string">
            <text:p>0.1953</text:p>
          </table:table-cell>
          <table:table-cell office:string-value="0.0044" office:value-type="string">
            <text:p>0.0044</text:p>
          </table:table-cell>
          <table:table-cell office:string-value="0.0077" office:value-type="string">
            <text:p>0.0077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9-02 00:00:00.0" office:value-type="string">
            <text:p>2026-09-02 00:00:00.0</text:p>
          </table:table-cell>
          <table:table-cell office:string-value="1034.6909" office:value-type="string">
            <text:p>1034.6909</text:p>
          </table:table-cell>
          <table:table-cell office:string-value="-60.0805" office:value-type="string">
            <text:p>-60.0805</text:p>
          </table:table-cell>
          <table:table-cell office:string-value="1349.2128" office:value-type="string">
            <text:p>1349.2128</text:p>
          </table:table-cell>
          <table:table-cell office:string-value="0.4680" office:value-type="string">
            <text:p>0.4680</text:p>
          </table:table-cell>
          <table:table-cell office:string-value="1.2139" office:value-type="string">
            <text:p>1.2139</text:p>
          </table:table-cell>
          <table:table-cell office:string-value="0.5881" office:value-type="string">
            <text:p>0.5881</text:p>
          </table:table-cell>
          <table:table-cell office:string-value="93.6854" office:value-type="string">
            <text:p>93.6854</text:p>
          </table:table-cell>
          <table:table-cell office:string-value="4.4120" office:value-type="string">
            <text:p>4.4120</text:p>
          </table:table-cell>
          <table:table-cell office:string-value="0.2029" office:value-type="string">
            <text:p>0.2029</text:p>
          </table:table-cell>
          <table:table-cell office:string-value="0.0047" office:value-type="string">
            <text:p>0.0047</text:p>
          </table:table-cell>
          <table:table-cell office:string-value="0.0075" office:value-type="string">
            <text:p>0.0075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34.4906" office:value-type="string">
            <text:p>1034.4906</text:p>
          </table:table-cell>
          <table:table-cell office:string-value="-58.0992" office:value-type="string">
            <text:p>-58.0992</text:p>
          </table:table-cell>
          <table:table-cell office:string-value="1348.6009" office:value-type="string">
            <text:p>1348.6009</text:p>
          </table:table-cell>
          <table:table-cell office:string-value="0.4929" office:value-type="string">
            <text:p>0.4929</text:p>
          </table:table-cell>
          <table:table-cell office:string-value="1.2172" office:value-type="string">
            <text:p>1.2172</text:p>
          </table:table-cell>
          <table:table-cell office:string-value="0.5884" office:value-type="string">
            <text:p>0.5884</text:p>
          </table:table-cell>
          <table:table-cell office:string-value="93.6240" office:value-type="string">
            <text:p>93.6240</text:p>
          </table:table-cell>
          <table:table-cell office:string-value="4.4689" office:value-type="string">
            <text:p>4.4689</text:p>
          </table:table-cell>
          <table:table-cell office:string-value="0.1791" office:value-type="string">
            <text:p>0.1791</text:p>
          </table:table-cell>
          <table:table-cell office:string-value="0.0042" office:value-type="string">
            <text:p>0.0042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34.6297" office:value-type="string">
            <text:p>1034.6297</text:p>
          </table:table-cell>
          <table:table-cell office:string-value="-58.2984" office:value-type="string">
            <text:p>-58.2984</text:p>
          </table:table-cell>
          <table:table-cell office:string-value="1349.3297" office:value-type="string">
            <text:p>1349.3297</text:p>
          </table:table-cell>
          <table:table-cell office:string-value="0.4868" office:value-type="string">
            <text:p>0.4868</text:p>
          </table:table-cell>
          <table:table-cell office:string-value="1.1733" office:value-type="string">
            <text:p>1.1733</text:p>
          </table:table-cell>
          <table:table-cell office:string-value="0.5879" office:value-type="string">
            <text:p>0.5879</text:p>
          </table:table-cell>
          <table:table-cell office:string-value="93.6962" office:value-type="string">
            <text:p>93.6962</text:p>
          </table:table-cell>
          <table:table-cell office:string-value="4.4716" office:value-type="string">
            <text:p>4.4716</text:p>
          </table:table-cell>
          <table:table-cell office:string-value="0.1554" office:value-type="string">
            <text:p>0.1554</text:p>
          </table:table-cell>
          <table:table-cell office:string-value="0.0037" office:value-type="string">
            <text:p>0.0037</text:p>
          </table:table-cell>
          <table:table-cell office:string-value="0.0067" office:value-type="string">
            <text:p>0.0067</text:p>
          </table:table-cell>
          <table:table-cell office:string-value="0.0012" office:value-type="string">
            <text:p>0.0012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35.0516" office:value-type="string">
            <text:p>1035.0516</text:p>
          </table:table-cell>
          <table:table-cell office:string-value="-60.8627" office:value-type="string">
            <text:p>-60.8627</text:p>
          </table:table-cell>
          <table:table-cell office:string-value="1349.3844" office:value-type="string">
            <text:p>1349.3844</text:p>
          </table:table-cell>
          <table:table-cell office:string-value="0.4945" office:value-type="string">
            <text:p>0.4945</text:p>
          </table:table-cell>
          <table:table-cell office:string-value="1.1770" office:value-type="string">
            <text:p>1.1770</text:p>
          </table:table-cell>
          <table:table-cell office:string-value="0.5884" office:value-type="string">
            <text:p>0.5884</text:p>
          </table:table-cell>
          <table:table-cell office:string-value="93.6113" office:value-type="string">
            <text:p>93.6113</text:p>
          </table:table-cell>
          <table:table-cell office:string-value="4.5459" office:value-type="string">
            <text:p>4.5459</text:p>
          </table:table-cell>
          <table:table-cell office:string-value="0.1560" office:value-type="string">
            <text:p>0.1560</text:p>
          </table:table-cell>
          <table:table-cell office:string-value="0.0035" office:value-type="string">
            <text:p>0.0035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34.7144" office:value-type="string">
            <text:p>1034.7144</text:p>
          </table:table-cell>
          <table:table-cell office:string-value="-58.0959" office:value-type="string">
            <text:p>-58.0959</text:p>
          </table:table-cell>
          <table:table-cell office:string-value="1348.8822" office:value-type="string">
            <text:p>1348.8822</text:p>
          </table:table-cell>
          <table:table-cell office:string-value="0.4904" office:value-type="string">
            <text:p>0.4904</text:p>
          </table:table-cell>
          <table:table-cell office:string-value="1.2086" office:value-type="string">
            <text:p>1.2086</text:p>
          </table:table-cell>
          <table:table-cell office:string-value="0.5884" office:value-type="string">
            <text:p>0.5884</text:p>
          </table:table-cell>
          <table:table-cell office:string-value="93.6031" office:value-type="string">
            <text:p>93.6031</text:p>
          </table:table-cell>
          <table:table-cell office:string-value="4.5178" office:value-type="string">
            <text:p>4.5178</text:p>
          </table:table-cell>
          <table:table-cell office:string-value="0.1632" office:value-type="string">
            <text:p>0.1632</text:p>
          </table:table-cell>
          <table:table-cell office:string-value="0.0037" office:value-type="string">
            <text:p>0.0037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33.1065" office:value-type="string">
            <text:p>1033.1065</text:p>
          </table:table-cell>
          <table:table-cell office:string-value="-58.6034" office:value-type="string">
            <text:p>-58.6034</text:p>
          </table:table-cell>
          <table:table-cell office:string-value="1348.1221" office:value-type="string">
            <text:p>1348.1221</text:p>
          </table:table-cell>
          <table:table-cell office:string-value="0.4550" office:value-type="string">
            <text:p>0.4550</text:p>
          </table:table-cell>
          <table:table-cell office:string-value="1.2490" office:value-type="string">
            <text:p>1.2490</text:p>
          </table:table-cell>
          <table:table-cell office:string-value="0.5873" office:value-type="string">
            <text:p>0.5873</text:p>
          </table:table-cell>
          <table:table-cell office:string-value="93.7724" office:value-type="string">
            <text:p>93.7724</text:p>
          </table:table-cell>
          <table:table-cell office:string-value="4.3728" office:value-type="string">
            <text:p>4.3728</text:p>
          </table:table-cell>
          <table:table-cell office:string-value="0.1338" office:value-type="string">
            <text:p>0.1338</text:p>
          </table:table-cell>
          <table:table-cell office:string-value="0.0034" office:value-type="string">
            <text:p>0.0034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34.1148" office:value-type="string">
            <text:p>1034.1148</text:p>
          </table:table-cell>
          <table:table-cell office:string-value="-58.1435" office:value-type="string">
            <text:p>-58.1435</text:p>
          </table:table-cell>
          <table:table-cell office:string-value="1349.1188" office:value-type="string">
            <text:p>1349.1188</text:p>
          </table:table-cell>
          <table:table-cell office:string-value="0.4471" office:value-type="string">
            <text:p>0.4471</text:p>
          </table:table-cell>
          <table:table-cell office:string-value="1.2269" office:value-type="string">
            <text:p>1.2269</text:p>
          </table:table-cell>
          <table:table-cell office:string-value="0.5875" office:value-type="string">
            <text:p>0.5875</text:p>
          </table:table-cell>
          <table:table-cell office:string-value="93.7146" office:value-type="string">
            <text:p>93.7146</text:p>
          </table:table-cell>
          <table:table-cell office:string-value="4.4559" office:value-type="string">
            <text:p>4.4559</text:p>
          </table:table-cell>
          <table:table-cell office:string-value="0.1391" office:value-type="string">
            <text:p>0.1391</text:p>
          </table:table-cell>
          <table:table-cell office:string-value="0.0035" office:value-type="string">
            <text:p>0.0035</text:p>
          </table:table-cell>
          <table:table-cell office:string-value="0.0066" office:value-type="string">
            <text:p>0.0066</text:p>
          </table:table-cell>
          <table:table-cell office:string-value="0.0012" office:value-type="string">
            <text:p>0.0012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33.2951" office:value-type="string">
            <text:p>1033.2951</text:p>
          </table:table-cell>
          <table:table-cell office:string-value="-56.6952" office:value-type="string">
            <text:p>-56.6952</text:p>
          </table:table-cell>
          <table:table-cell office:string-value="1348.1354" office:value-type="string">
            <text:p>1348.1354</text:p>
          </table:table-cell>
          <table:table-cell office:string-value="0.4612" office:value-type="string">
            <text:p>0.4612</text:p>
          </table:table-cell>
          <table:table-cell office:string-value="1.2473" office:value-type="string">
            <text:p>1.2473</text:p>
          </table:table-cell>
          <table:table-cell office:string-value="0.5875" office:value-type="string">
            <text:p>0.5875</text:p>
          </table:table-cell>
          <table:table-cell office:string-value="93.7668" office:value-type="string">
            <text:p>93.7668</text:p>
          </table:table-cell>
          <table:table-cell office:string-value="4.3478" office:value-type="string">
            <text:p>4.3478</text:p>
          </table:table-cell>
          <table:table-cell office:string-value="0.1567" office:value-type="string">
            <text:p>0.1567</text:p>
          </table:table-cell>
          <table:table-cell office:string-value="0.0047" office:value-type="string">
            <text:p>0.0047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34.2593" office:value-type="string">
            <text:p>1034.2593</text:p>
          </table:table-cell>
          <table:table-cell office:string-value="-57.6119" office:value-type="string">
            <text:p>-57.6119</text:p>
          </table:table-cell>
          <table:table-cell office:string-value="1349.1680" office:value-type="string">
            <text:p>1349.1680</text:p>
          </table:table-cell>
          <table:table-cell office:string-value="0.4492" office:value-type="string">
            <text:p>0.4492</text:p>
          </table:table-cell>
          <table:table-cell office:string-value="1.2262" office:value-type="string">
            <text:p>1.2262</text:p>
          </table:table-cell>
          <table:table-cell office:string-value="0.5877" office:value-type="string">
            <text:p>0.5877</text:p>
          </table:table-cell>
          <table:table-cell office:string-value="93.7183" office:value-type="string">
            <text:p>93.7183</text:p>
          </table:table-cell>
          <table:table-cell office:string-value="4.4281" office:value-type="string">
            <text:p>4.4281</text:p>
          </table:table-cell>
          <table:table-cell office:string-value="0.1591" office:value-type="string">
            <text:p>0.1591</text:p>
          </table:table-cell>
          <table:table-cell office:string-value="0.0041" office:value-type="string">
            <text:p>0.0041</text:p>
          </table:table-cell>
          <table:table-cell office:string-value="0.0081" office:value-type="string">
            <text:p>0.0081</text:p>
          </table:table-cell>
          <table:table-cell office:string-value="0.0015" office:value-type="string">
            <text:p>0.001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2.6573" office:value-type="string">
            <text:p>1032.6573</text:p>
          </table:table-cell>
          <table:table-cell office:string-value="-61.4779" office:value-type="string">
            <text:p>-61.4779</text:p>
          </table:table-cell>
          <table:table-cell office:string-value="1347.9161" office:value-type="string">
            <text:p>1347.9161</text:p>
          </table:table-cell>
          <table:table-cell office:string-value="0.4570" office:value-type="string">
            <text:p>0.4570</text:p>
          </table:table-cell>
          <table:table-cell office:string-value="1.2416" office:value-type="string">
            <text:p>1.2416</text:p>
          </table:table-cell>
          <table:table-cell office:string-value="0.5869" office:value-type="string">
            <text:p>0.5869</text:p>
          </table:table-cell>
          <table:table-cell office:string-value="93.8504" office:value-type="string">
            <text:p>93.8504</text:p>
          </table:table-cell>
          <table:table-cell office:string-value="4.2890" office:value-type="string">
            <text:p>4.2890</text:p>
          </table:table-cell>
          <table:table-cell office:string-value="0.1467" office:value-type="string">
            <text:p>0.1467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1.9539" office:value-type="string">
            <text:p>1031.9539</text:p>
          </table:table-cell>
          <table:table-cell office:string-value="-58.8558" office:value-type="string">
            <text:p>-58.8558</text:p>
          </table:table-cell>
          <table:table-cell office:string-value="1347.6580" office:value-type="string">
            <text:p>1347.6580</text:p>
          </table:table-cell>
          <table:table-cell office:string-value="0.4618" office:value-type="string">
            <text:p>0.4618</text:p>
          </table:table-cell>
          <table:table-cell office:string-value="1.2222" office:value-type="string">
            <text:p>1.2222</text:p>
          </table:table-cell>
          <table:table-cell office:string-value="0.5864" office:value-type="string">
            <text:p>0.5864</text:p>
          </table:table-cell>
          <table:table-cell office:string-value="93.9792" office:value-type="string">
            <text:p>93.9792</text:p>
          </table:table-cell>
          <table:table-cell office:string-value="4.1747" office:value-type="string">
            <text:p>4.1747</text:p>
          </table:table-cell>
          <table:table-cell office:string-value="0.1451" office:value-type="string">
            <text:p>0.1451</text:p>
          </table:table-cell>
          <table:table-cell office:string-value="0.0040" office:value-type="string">
            <text:p>0.0040</text:p>
          </table:table-cell>
          <table:table-cell office:string-value="0.0071" office:value-type="string">
            <text:p>0.0071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1.2093" office:value-type="string">
            <text:p>1031.2093</text:p>
          </table:table-cell>
          <table:table-cell office:string-value="-60.9143" office:value-type="string">
            <text:p>-60.9143</text:p>
          </table:table-cell>
          <table:table-cell office:string-value="1347.1354" office:value-type="string">
            <text:p>1347.1354</text:p>
          </table:table-cell>
          <table:table-cell office:string-value="0.4627" office:value-type="string">
            <text:p>0.4627</text:p>
          </table:table-cell>
          <table:table-cell office:string-value="1.2288" office:value-type="string">
            <text:p>1.2288</text:p>
          </table:table-cell>
          <table:table-cell office:string-value="0.5860" office:value-type="string">
            <text:p>0.5860</text:p>
          </table:table-cell>
          <table:table-cell office:string-value="94.0436" office:value-type="string">
            <text:p>94.0436</text:p>
          </table:table-cell>
          <table:table-cell office:string-value="4.1162" office:value-type="string">
            <text:p>4.1162</text:p>
          </table:table-cell>
          <table:table-cell office:string-value="0.1335" office:value-type="string">
            <text:p>0.1335</text:p>
          </table:table-cell>
          <table:table-cell office:string-value="0.0033" office:value-type="string">
            <text:p>0.0033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2.4320" office:value-type="string">
            <text:p>1032.4320</text:p>
          </table:table-cell>
          <table:table-cell office:string-value="-62.3602" office:value-type="string">
            <text:p>-62.3602</text:p>
          </table:table-cell>
          <table:table-cell office:string-value="1348.3402" office:value-type="string">
            <text:p>1348.3402</text:p>
          </table:table-cell>
          <table:table-cell office:string-value="0.4312" office:value-type="string">
            <text:p>0.4312</text:p>
          </table:table-cell>
          <table:table-cell office:string-value="1.2355" office:value-type="string">
            <text:p>1.2355</text:p>
          </table:table-cell>
          <table:table-cell office:string-value="0.5863" office:value-type="string">
            <text:p>0.5863</text:p>
          </table:table-cell>
          <table:table-cell office:string-value="93.9412" office:value-type="string">
            <text:p>93.9412</text:p>
          </table:table-cell>
          <table:table-cell office:string-value="4.2411" office:value-type="string">
            <text:p>4.2411</text:p>
          </table:table-cell>
          <table:table-cell office:string-value="0.1372" office:value-type="string">
            <text:p>0.1372</text:p>
          </table:table-cell>
          <table:table-cell office:string-value="0.0033" office:value-type="string">
            <text:p>0.0033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33.4023" office:value-type="string">
            <text:p>1033.4023</text:p>
          </table:table-cell>
          <table:table-cell office:string-value="-58.6339" office:value-type="string">
            <text:p>-58.6339</text:p>
          </table:table-cell>
          <table:table-cell office:string-value="1347.7505" office:value-type="string">
            <text:p>1347.7505</text:p>
          </table:table-cell>
          <table:table-cell office:string-value="0.4528" office:value-type="string">
            <text:p>0.4528</text:p>
          </table:table-cell>
          <table:table-cell office:string-value="1.2970" office:value-type="string">
            <text:p>1.2970</text:p>
          </table:table-cell>
          <table:table-cell office:string-value="0.5879" office:value-type="string">
            <text:p>0.5879</text:p>
          </table:table-cell>
          <table:table-cell office:string-value="93.6421" office:value-type="string">
            <text:p>93.6421</text:p>
          </table:table-cell>
          <table:table-cell office:string-value="4.4414" office:value-type="string">
            <text:p>4.4414</text:p>
          </table:table-cell>
          <table:table-cell office:string-value="0.1502" office:value-type="string">
            <text:p>0.1502</text:p>
          </table:table-cell>
          <table:table-cell office:string-value="0.0036" office:value-type="string">
            <text:p>0.0036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6T00:15:52</meta:creation-date>
    <meta:editing-cycles>1</meta:editing-cycles>
    <dc:language>en</dc:language>
    <dc:creator>ZETHOU-WWEXT02P$</dc:creator>
    <dc:date>2026-09-06T00:15:52</dc:date>
    <meta:editing-duration>PT0.105S</meta:editing-duration>
  </office:meta>
</office:document-meta>
</file>