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33.3514" office:value-type="string">
            <text:p>1033.3514</text:p>
          </table:table-cell>
          <table:table-cell office:string-value="-31.1516" office:value-type="string">
            <text:p>-31.1516</text:p>
          </table:table-cell>
          <table:table-cell office:string-value="1335.9387" office:value-type="string">
            <text:p>1335.9387</text:p>
          </table:table-cell>
          <table:table-cell office:string-value="0.1860" office:value-type="string">
            <text:p>0.1860</text:p>
          </table:table-cell>
          <table:table-cell office:string-value="2.6845" office:value-type="string">
            <text:p>2.6845</text:p>
          </table:table-cell>
          <table:table-cell office:string-value="0.5983" office:value-type="string">
            <text:p>0.5983</text:p>
          </table:table-cell>
          <table:table-cell office:string-value="91.3108" office:value-type="string">
            <text:p>91.3108</text:p>
          </table:table-cell>
          <table:table-cell office:string-value="5.4825" office:value-type="string">
            <text:p>5.4825</text:p>
          </table:table-cell>
          <table:table-cell office:string-value="0.2495" office:value-type="string">
            <text:p>0.2495</text:p>
          </table:table-cell>
          <table:table-cell office:string-value="0.0187" office:value-type="string">
            <text:p>0.0187</text:p>
          </table:table-cell>
          <table:table-cell office:string-value="0.0409" office:value-type="string">
            <text:p>0.0409</text:p>
          </table:table-cell>
          <table:table-cell office:string-value="0.0076" office:value-type="string">
            <text:p>0.0076</text:p>
          </table:table-cell>
          <table:table-cell office:string-value="0.0084" office:value-type="string">
            <text:p>0.0084</text:p>
          </table:table-cell>
          <table:table-cell office:string-value="0.0111" office:value-type="string">
            <text:p>0.0111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33.3618" office:value-type="string">
            <text:p>1033.3618</text:p>
          </table:table-cell>
          <table:table-cell office:string-value="-30.6038" office:value-type="string">
            <text:p>-30.6038</text:p>
          </table:table-cell>
          <table:table-cell office:string-value="1335.9192" office:value-type="string">
            <text:p>1335.9192</text:p>
          </table:table-cell>
          <table:table-cell office:string-value="0.1866" office:value-type="string">
            <text:p>0.1866</text:p>
          </table:table-cell>
          <table:table-cell office:string-value="2.6857" office:value-type="string">
            <text:p>2.6857</text:p>
          </table:table-cell>
          <table:table-cell office:string-value="0.5983" office:value-type="string">
            <text:p>0.5983</text:p>
          </table:table-cell>
          <table:table-cell office:string-value="91.3112" office:value-type="string">
            <text:p>91.3112</text:p>
          </table:table-cell>
          <table:table-cell office:string-value="5.4773" office:value-type="string">
            <text:p>5.4773</text:p>
          </table:table-cell>
          <table:table-cell office:string-value="0.2505" office:value-type="string">
            <text:p>0.2505</text:p>
          </table:table-cell>
          <table:table-cell office:string-value="0.0190" office:value-type="string">
            <text:p>0.0190</text:p>
          </table:table-cell>
          <table:table-cell office:string-value="0.0418" office:value-type="string">
            <text:p>0.0418</text:p>
          </table:table-cell>
          <table:table-cell office:string-value="0.0078" office:value-type="string">
            <text:p>0.0078</text:p>
          </table:table-cell>
          <table:table-cell office:string-value="0.0086" office:value-type="string">
            <text:p>0.0086</text:p>
          </table:table-cell>
          <table:table-cell office:string-value="0.0114" office:value-type="string">
            <text:p>0.0114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32.6944" office:value-type="string">
            <text:p>1032.6944</text:p>
          </table:table-cell>
          <table:table-cell office:string-value="-32.2517" office:value-type="string">
            <text:p>-32.2517</text:p>
          </table:table-cell>
          <table:table-cell office:string-value="1335.5527" office:value-type="string">
            <text:p>1335.5527</text:p>
          </table:table-cell>
          <table:table-cell office:string-value="0.1868" office:value-type="string">
            <text:p>0.1868</text:p>
          </table:table-cell>
          <table:table-cell office:string-value="2.6837" office:value-type="string">
            <text:p>2.6837</text:p>
          </table:table-cell>
          <table:table-cell office:string-value="0.5979" office:value-type="string">
            <text:p>0.5979</text:p>
          </table:table-cell>
          <table:table-cell office:string-value="91.3750" office:value-type="string">
            <text:p>91.3750</text:p>
          </table:table-cell>
          <table:table-cell office:string-value="5.4339" office:value-type="string">
            <text:p>5.4339</text:p>
          </table:table-cell>
          <table:table-cell office:string-value="0.2380" office:value-type="string">
            <text:p>0.2380</text:p>
          </table:table-cell>
          <table:table-cell office:string-value="0.0178" office:value-type="string">
            <text:p>0.0178</text:p>
          </table:table-cell>
          <table:table-cell office:string-value="0.0390" office:value-type="string">
            <text:p>0.0390</text:p>
          </table:table-cell>
          <table:table-cell office:string-value="0.0072" office:value-type="string">
            <text:p>0.0072</text:p>
          </table:table-cell>
          <table:table-cell office:string-value="0.0080" office:value-type="string">
            <text:p>0.0080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31.2859" office:value-type="string">
            <text:p>1031.2859</text:p>
          </table:table-cell>
          <table:table-cell office:string-value="-36.0145" office:value-type="string">
            <text:p>-36.0145</text:p>
          </table:table-cell>
          <table:table-cell office:string-value="1333.8622" office:value-type="string">
            <text:p>1333.8622</text:p>
          </table:table-cell>
          <table:table-cell office:string-value="0.1943" office:value-type="string">
            <text:p>0.1943</text:p>
          </table:table-cell>
          <table:table-cell office:string-value="2.7461" office:value-type="string">
            <text:p>2.7461</text:p>
          </table:table-cell>
          <table:table-cell office:string-value="0.5978" office:value-type="string">
            <text:p>0.5978</text:p>
          </table:table-cell>
          <table:table-cell office:string-value="91.3586" office:value-type="string">
            <text:p>91.3586</text:p>
          </table:table-cell>
          <table:table-cell office:string-value="5.3997" office:value-type="string">
            <text:p>5.3997</text:p>
          </table:table-cell>
          <table:table-cell office:string-value="0.2320" office:value-type="string">
            <text:p>0.2320</text:p>
          </table:table-cell>
          <table:table-cell office:string-value="0.0150" office:value-type="string">
            <text:p>0.0150</text:p>
          </table:table-cell>
          <table:table-cell office:string-value="0.0319" office:value-type="string">
            <text:p>0.0319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30.5613" office:value-type="string">
            <text:p>1030.5613</text:p>
          </table:table-cell>
          <table:table-cell office:string-value="-36.7573" office:value-type="string">
            <text:p>-36.7573</text:p>
          </table:table-cell>
          <table:table-cell office:string-value="1334.1345" office:value-type="string">
            <text:p>1334.1345</text:p>
          </table:table-cell>
          <table:table-cell office:string-value="0.1910" office:value-type="string">
            <text:p>0.1910</text:p>
          </table:table-cell>
          <table:table-cell office:string-value="2.6925" office:value-type="string">
            <text:p>2.6925</text:p>
          </table:table-cell>
          <table:table-cell office:string-value="0.5967" office:value-type="string">
            <text:p>0.5967</text:p>
          </table:table-cell>
          <table:table-cell office:string-value="91.5605" office:value-type="string">
            <text:p>91.5605</text:p>
          </table:table-cell>
          <table:table-cell office:string-value="5.2650" office:value-type="string">
            <text:p>5.2650</text:p>
          </table:table-cell>
          <table:table-cell office:string-value="0.2323" office:value-type="string">
            <text:p>0.2323</text:p>
          </table:table-cell>
          <table:table-cell office:string-value="0.0129" office:value-type="string">
            <text:p>0.0129</text:p>
          </table:table-cell>
          <table:table-cell office:string-value="0.0266" office:value-type="string">
            <text:p>0.0266</text:p>
          </table:table-cell>
          <table:table-cell office:string-value="0.0049" office:value-type="string">
            <text:p>0.0049</text:p>
          </table:table-cell>
          <table:table-cell office:string-value="0.0055" office:value-type="string">
            <text:p>0.0055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34.1123" office:value-type="string">
            <text:p>1034.1123</text:p>
          </table:table-cell>
          <table:table-cell office:string-value="-32.0008" office:value-type="string">
            <text:p>-32.0008</text:p>
          </table:table-cell>
          <table:table-cell office:string-value="1335.5594" office:value-type="string">
            <text:p>1335.5594</text:p>
          </table:table-cell>
          <table:table-cell office:string-value="0.2202" office:value-type="string">
            <text:p>0.2202</text:p>
          </table:table-cell>
          <table:table-cell office:string-value="2.7013" office:value-type="string">
            <text:p>2.7013</text:p>
          </table:table-cell>
          <table:table-cell office:string-value="0.5995" office:value-type="string">
            <text:p>0.5995</text:p>
          </table:table-cell>
          <table:table-cell office:string-value="91.2180" office:value-type="string">
            <text:p>91.2180</text:p>
          </table:table-cell>
          <table:table-cell office:string-value="5.4226" office:value-type="string">
            <text:p>5.4226</text:p>
          </table:table-cell>
          <table:table-cell office:string-value="0.3339" office:value-type="string">
            <text:p>0.3339</text:p>
          </table:table-cell>
          <table:table-cell office:string-value="0.0226" office:value-type="string">
            <text:p>0.0226</text:p>
          </table:table-cell>
          <table:table-cell office:string-value="0.0487" office:value-type="string">
            <text:p>0.0487</text:p>
          </table:table-cell>
          <table:table-cell office:string-value="0.0093" office:value-type="string">
            <text:p>0.0093</text:p>
          </table:table-cell>
          <table:table-cell office:string-value="0.0106" office:value-type="string">
            <text:p>0.0106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45.8699" office:value-type="string">
            <text:p>1045.8699</text:p>
          </table:table-cell>
          <table:table-cell office:string-value="-2.8813" office:value-type="string">
            <text:p>-2.8813</text:p>
          </table:table-cell>
          <table:table-cell office:string-value="1339.8830" office:value-type="string">
            <text:p>1339.8830</text:p>
          </table:table-cell>
          <table:table-cell office:string-value="0.3289" office:value-type="string">
            <text:p>0.3289</text:p>
          </table:table-cell>
          <table:table-cell office:string-value="2.7450" office:value-type="string">
            <text:p>2.7450</text:p>
          </table:table-cell>
          <table:table-cell office:string-value="0.6093" office:value-type="string">
            <text:p>0.6093</text:p>
          </table:table-cell>
          <table:table-cell office:string-value="90.1126" office:value-type="string">
            <text:p>90.1126</text:p>
          </table:table-cell>
          <table:table-cell office:string-value="5.8527" office:value-type="string">
            <text:p>5.8527</text:p>
          </table:table-cell>
          <table:table-cell office:string-value="0.6764" office:value-type="string">
            <text:p>0.6764</text:p>
          </table:table-cell>
          <table:table-cell office:string-value="0.0593" office:value-type="string">
            <text:p>0.0593</text:p>
          </table:table-cell>
          <table:table-cell office:string-value="0.1343" office:value-type="string">
            <text:p>0.1343</text:p>
          </table:table-cell>
          <table:table-cell office:string-value="0.0270" office:value-type="string">
            <text:p>0.0270</text:p>
          </table:table-cell>
          <table:table-cell office:string-value="0.0314" office:value-type="string">
            <text:p>0.0314</text:p>
          </table:table-cell>
          <table:table-cell office:string-value="0.0324" office:value-type="string">
            <text:p>0.032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45.7267" office:value-type="string">
            <text:p>1045.7267</text:p>
          </table:table-cell>
          <table:table-cell office:string-value="-3.6665" office:value-type="string">
            <text:p>-3.6665</text:p>
          </table:table-cell>
          <table:table-cell office:string-value="1339.8219" office:value-type="string">
            <text:p>1339.8219</text:p>
          </table:table-cell>
          <table:table-cell office:string-value="0.3275" office:value-type="string">
            <text:p>0.3275</text:p>
          </table:table-cell>
          <table:table-cell office:string-value="2.7454" office:value-type="string">
            <text:p>2.7454</text:p>
          </table:table-cell>
          <table:table-cell office:string-value="0.6092" office:value-type="string">
            <text:p>0.6092</text:p>
          </table:table-cell>
          <table:table-cell office:string-value="90.1225" office:value-type="string">
            <text:p>90.1225</text:p>
          </table:table-cell>
          <table:table-cell office:string-value="5.8493" office:value-type="string">
            <text:p>5.8493</text:p>
          </table:table-cell>
          <table:table-cell office:string-value="0.6737" office:value-type="string">
            <text:p>0.6737</text:p>
          </table:table-cell>
          <table:table-cell office:string-value="0.0590" office:value-type="string">
            <text:p>0.0590</text:p>
          </table:table-cell>
          <table:table-cell office:string-value="0.1334" office:value-type="string">
            <text:p>0.1334</text:p>
          </table:table-cell>
          <table:table-cell office:string-value="0.0267" office:value-type="string">
            <text:p>0.0267</text:p>
          </table:table-cell>
          <table:table-cell office:string-value="0.0311" office:value-type="string">
            <text:p>0.0311</text:p>
          </table:table-cell>
          <table:table-cell office:string-value="0.0314" office:value-type="string">
            <text:p>0.0314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38.3271" office:value-type="string">
            <text:p>1038.3271</text:p>
          </table:table-cell>
          <table:table-cell office:string-value="-16.6813" office:value-type="string">
            <text:p>-16.6813</text:p>
          </table:table-cell>
          <table:table-cell office:string-value="1335.3319" office:value-type="string">
            <text:p>1335.3319</text:p>
          </table:table-cell>
          <table:table-cell office:string-value="0.2593" office:value-type="string">
            <text:p>0.2593</text:p>
          </table:table-cell>
          <table:table-cell office:string-value="2.8674" office:value-type="string">
            <text:p>2.8674</text:p>
          </table:table-cell>
          <table:table-cell office:string-value="0.6046" office:value-type="string">
            <text:p>0.6046</text:p>
          </table:table-cell>
          <table:table-cell office:string-value="90.5589" office:value-type="string">
            <text:p>90.5589</text:p>
          </table:table-cell>
          <table:table-cell office:string-value="5.6074" office:value-type="string">
            <text:p>5.6074</text:p>
          </table:table-cell>
          <table:table-cell office:string-value="0.5307" office:value-type="string">
            <text:p>0.5307</text:p>
          </table:table-cell>
          <table:table-cell office:string-value="0.0397" office:value-type="string">
            <text:p>0.0397</text:p>
          </table:table-cell>
          <table:table-cell office:string-value="0.0834" office:value-type="string">
            <text:p>0.0834</text:p>
          </table:table-cell>
          <table:table-cell office:string-value="0.0156" office:value-type="string">
            <text:p>0.0156</text:p>
          </table:table-cell>
          <table:table-cell office:string-value="0.0180" office:value-type="string">
            <text:p>0.0180</text:p>
          </table:table-cell>
          <table:table-cell office:string-value="0.0196" office:value-type="string">
            <text:p>0.0196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6.4268" office:value-type="string">
            <text:p>1036.4268</text:p>
          </table:table-cell>
          <table:table-cell office:string-value="-24.7443" office:value-type="string">
            <text:p>-24.7443</text:p>
          </table:table-cell>
          <table:table-cell office:string-value="1334.9920" office:value-type="string">
            <text:p>1334.9920</text:p>
          </table:table-cell>
          <table:table-cell office:string-value="0.3003" office:value-type="string">
            <text:p>0.3003</text:p>
          </table:table-cell>
          <table:table-cell office:string-value="2.7412" office:value-type="string">
            <text:p>2.7412</text:p>
          </table:table-cell>
          <table:table-cell office:string-value="0.6027" office:value-type="string">
            <text:p>0.6027</text:p>
          </table:table-cell>
          <table:table-cell office:string-value="90.7970" office:value-type="string">
            <text:p>90.7970</text:p>
          </table:table-cell>
          <table:table-cell office:string-value="5.6054" office:value-type="string">
            <text:p>5.6054</text:p>
          </table:table-cell>
          <table:table-cell office:string-value="0.4202" office:value-type="string">
            <text:p>0.4202</text:p>
          </table:table-cell>
          <table:table-cell office:string-value="0.0306" office:value-type="string">
            <text:p>0.0306</text:p>
          </table:table-cell>
          <table:table-cell office:string-value="0.0648" office:value-type="string">
            <text:p>0.0648</text:p>
          </table:table-cell>
          <table:table-cell office:string-value="0.0119" office:value-type="string">
            <text:p>0.0119</text:p>
          </table:table-cell>
          <table:table-cell office:string-value="0.0134" office:value-type="string">
            <text:p>0.013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49.4080" office:value-type="string">
            <text:p>1049.4080</text:p>
          </table:table-cell>
          <table:table-cell office:string-value="-7.5084" office:value-type="string">
            <text:p>-7.5084</text:p>
          </table:table-cell>
          <table:table-cell office:string-value="1341.3928" office:value-type="string">
            <text:p>1341.3928</text:p>
          </table:table-cell>
          <table:table-cell office:string-value="0.5181" office:value-type="string">
            <text:p>0.5181</text:p>
          </table:table-cell>
          <table:table-cell office:string-value="2.5048" office:value-type="string">
            <text:p>2.5048</text:p>
          </table:table-cell>
          <table:table-cell office:string-value="0.6120" office:value-type="string">
            <text:p>0.6120</text:p>
          </table:table-cell>
          <table:table-cell office:string-value="89.7273" office:value-type="string">
            <text:p>89.7273</text:p>
          </table:table-cell>
          <table:table-cell office:string-value="6.2889" office:value-type="string">
            <text:p>6.2889</text:p>
          </table:table-cell>
          <table:table-cell office:string-value="0.6991" office:value-type="string">
            <text:p>0.6991</text:p>
          </table:table-cell>
          <table:table-cell office:string-value="0.0572" office:value-type="string">
            <text:p>0.0572</text:p>
          </table:table-cell>
          <table:table-cell office:string-value="0.1275" office:value-type="string">
            <text:p>0.1275</text:p>
          </table:table-cell>
          <table:table-cell office:string-value="0.0235" office:value-type="string">
            <text:p>0.0235</text:p>
          </table:table-cell>
          <table:table-cell office:string-value="0.0269" office:value-type="string">
            <text:p>0.0269</text:p>
          </table:table-cell>
          <table:table-cell office:string-value="0.0268" office:value-type="string">
            <text:p>0.0268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8.8825" office:value-type="string">
            <text:p>1038.8825</text:p>
          </table:table-cell>
          <table:table-cell office:string-value="-20.7396" office:value-type="string">
            <text:p>-20.7396</text:p>
          </table:table-cell>
          <table:table-cell office:string-value="1337.9845" office:value-type="string">
            <text:p>1337.9845</text:p>
          </table:table-cell>
          <table:table-cell office:string-value="0.3128" office:value-type="string">
            <text:p>0.3128</text:p>
          </table:table-cell>
          <table:table-cell office:string-value="2.5891" office:value-type="string">
            <text:p>2.5891</text:p>
          </table:table-cell>
          <table:table-cell office:string-value="0.6029" office:value-type="string">
            <text:p>0.6029</text:p>
          </table:table-cell>
          <table:table-cell office:string-value="90.8114" office:value-type="string">
            <text:p>90.8114</text:p>
          </table:table-cell>
          <table:table-cell office:string-value="5.7324" office:value-type="string">
            <text:p>5.7324</text:p>
          </table:table-cell>
          <table:table-cell office:string-value="0.4129" office:value-type="string">
            <text:p>0.4129</text:p>
          </table:table-cell>
          <table:table-cell office:string-value="0.0310" office:value-type="string">
            <text:p>0.0310</text:p>
          </table:table-cell>
          <table:table-cell office:string-value="0.0670" office:value-type="string">
            <text:p>0.0670</text:p>
          </table:table-cell>
          <table:table-cell office:string-value="0.0124" office:value-type="string">
            <text:p>0.0124</text:p>
          </table:table-cell>
          <table:table-cell office:string-value="0.0140" office:value-type="string">
            <text:p>0.0140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8:15:46</meta:creation-date>
    <meta:editing-cycles>1</meta:editing-cycles>
    <dc:language>en</dc:language>
    <dc:creator>ZETHOU-WWEXT01P$</dc:creator>
    <dc:date>2026-09-05T18:15:46</dc:date>
    <meta:editing-duration>PT0.103S</meta:editing-duration>
  </office:meta>
</office:document-meta>
</file>