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9-03 15:56:00.0" office:value-type="string">
            <text:p>2026-09-03 15:56:00.0</text:p>
          </table:table-cell>
          <table:table-cell office:string-value="2026-09-03 15:56:00.0" office:value-type="string">
            <text:p>2026-09-03 15:56:00.0</text:p>
          </table:table-cell>
          <table:table-cell office:string-value="68370" office:value-type="string">
            <text:p>68370</text:p>
          </table:table-cell>
          <table:table-cell office:string-value="Underperformance 09/03/2026" office:value-type="string">
            <text:p>Underperformance 09/0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31 16:16:00.0" office:value-type="string">
            <text:p>2026-08-31 16:16:00.0</text:p>
          </table:table-cell>
          <table:table-cell office:string-value="2026-08-31 16:16:00.0" office:value-type="string">
            <text:p>2026-08-31 16:16:00.0</text:p>
          </table:table-cell>
          <table:table-cell office:string-value="68206" office:value-type="string">
            <text:p>68206</text:p>
          </table:table-cell>
          <table:table-cell office:string-value="Underperformance 08/31/2026" office:value-type="string">
            <text:p>Underperformance 08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30 11:01:00.0" office:value-type="string">
            <text:p>2026-08-30 11:01:00.0</text:p>
          </table:table-cell>
          <table:table-cell office:string-value="2026-08-30 11:01:00.0" office:value-type="string">
            <text:p>2026-08-30 11:01:00.0</text:p>
          </table:table-cell>
          <table:table-cell office:string-value="68157" office:value-type="string">
            <text:p>68157</text:p>
          </table:table-cell>
          <table:table-cell office:string-value="Underperformance (08/30/2026)" office:value-type="string">
            <text:p>Underperformance (08/30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6 13:57:00.0" office:value-type="string">
            <text:p>2026-08-26 13:57:00.0</text:p>
          </table:table-cell>
          <table:table-cell office:string-value="2026-10-05 09:00:00.0" office:value-type="string">
            <text:p>2026-10-05 09:00:00.0</text:p>
          </table:table-cell>
          <table:table-cell office:string-value="68047" office:value-type="string">
            <text:p>68047</text:p>
          </table:table-cell>
          <table:table-cell office:string-value="Westdale Planned Maintenance" office:value-type="string">
            <text:p>Westdale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4 11:03:00.0" office:value-type="string">
            <text:p>2026-08-24 11:03:00.0</text:p>
          </table:table-cell>
          <table:table-cell office:string-value="2026-08-24 11:05:00.0" office:value-type="string">
            <text:p>2026-08-24 11:05:00.0</text:p>
          </table:table-cell>
          <table:table-cell office:string-value="67932" office:value-type="string">
            <text:p>67932</text:p>
          </table:table-cell>
          <table:table-cell office:string-value="Underperformance (8/24/2026)" office:value-type="string">
            <text:p>Underperformance (8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2 15:13:00.0" office:value-type="string">
            <text:p>2026-08-22 15:13:00.0</text:p>
          </table:table-cell>
          <table:table-cell office:string-value="2026-08-22 15:13:00.0" office:value-type="string">
            <text:p>2026-08-22 15:13:00.0</text:p>
          </table:table-cell>
          <table:table-cell office:string-value="67879" office:value-type="string">
            <text:p>67879</text:p>
          </table:table-cell>
          <table:table-cell office:string-value="Underperformance (8/22/2026)" office:value-type="string">
            <text:p>Underperformance (8/22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0 15:04:00.0" office:value-type="string">
            <text:p>2026-08-20 15:04:00.0</text:p>
          </table:table-cell>
          <table:table-cell office:string-value="2026-09-29 21:00:00.0" office:value-type="string">
            <text:p>2026-09-29 21:00:00.0</text:p>
          </table:table-cell>
          <table:table-cell office:string-value="67796" office:value-type="string">
            <text:p>67796</text:p>
          </table:table-cell>
          <table:table-cell office:string-value="EGT Planned Delhi Maintenance" office:value-type="string">
            <text:p>EGT Planned Delhi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9 10:59:00.0" office:value-type="string">
            <text:p>2026-08-19 10:59:00.0</text:p>
          </table:table-cell>
          <table:table-cell office:string-value="2026-08-19 10:59:00.0" office:value-type="string">
            <text:p>2026-08-19 10:59:00.0</text:p>
          </table:table-cell>
          <table:table-cell office:string-value="67726" office:value-type="string">
            <text:p>67726</text:p>
          </table:table-cell>
          <table:table-cell office:string-value="Underperformance (8/19/2026)" office:value-type="string">
            <text:p>Underperformance (8/1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18:13:47</meta:creation-date>
    <meta:editing-cycles>1</meta:editing-cycles>
    <dc:language>en</dc:language>
    <dc:creator>ZETHOU-WWEXT01P$</dc:creator>
    <dc:date>2026-09-05T18:13:47</dc:date>
    <meta:editing-duration>PT0.018S</meta:editing-duration>
  </office:meta>
</office:document-meta>
</file>