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End Date/Time" office:value-type="string">
            <text:p>Notice End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  <table:table-cell office:string-value="Response Date/Time" office:value-type="string">
            <text:p>Response Date/Time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Sep  5 2026  1:18PM" office:value-type="string">
            <text:p>Sep <text:s text:c="1"/>5 2026 <text:s text:c="1"/>1:18PM</text:p>
          </table:table-cell>
          <table:table-cell office:string-value="Sep  5 2026  1:13PM" office:value-type="string">
            <text:p>Sep <text:s text:c="1"/>5 2026 <text:s text:c="1"/>1:13PM</text:p>
          </table:table-cell>
          <table:table-cell office:string-value="Sep  6 2026  8:59AM" office:value-type="string">
            <text:p>Sep <text:s text:c="1"/>6 2026 <text:s text:c="1"/>8:59AM</text:p>
          </table:table-cell>
          <table:table-cell office:string-value="120428" office:value-type="string">
            <text:p>120428</text:p>
          </table:table-cell>
          <table:table-cell office:string-value="Critical Notice Underperformance - Multiple Points - Gas Day 9/05/26 (Intraday 2 &amp; 3)" office:value-type="string">
            <text:p>Critical Notice Underperformance - Multiple Points - Gas Day 9/05/26 (Intraday 2 &amp; 3)</text:p>
          </table:table-cell>
          <table:table-cell office:string-value="" office:value-type="string">
            <text:p/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Sep  5 2026  7:54AM" office:value-type="string">
            <text:p>Sep <text:s text:c="1"/>5 2026 <text:s text:c="1"/>7:54AM</text:p>
          </table:table-cell>
          <table:table-cell office:string-value="Sep  5 2026  7:53AM" office:value-type="string">
            <text:p>Sep <text:s text:c="1"/>5 2026 <text:s text:c="1"/>7:53AM</text:p>
          </table:table-cell>
          <table:table-cell office:string-value="Sep  6 2026  8:59AM" office:value-type="string">
            <text:p>Sep <text:s text:c="1"/>6 2026 <text:s text:c="1"/>8:59AM</text:p>
          </table:table-cell>
          <table:table-cell office:string-value="120423" office:value-type="string">
            <text:p>120423</text:p>
          </table:table-cell>
          <table:table-cell office:string-value="CRITICAL NOTICE - SAME DAY - OVERAGE ALERT - PHOENIX AREA" office:value-type="string">
            <text:p>CRITICAL NOTICE - SAME DAY - OVERAGE ALERT - PHOENIX AREA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9-05T15:43:08</meta:creation-date>
    <meta:editing-cycles>1</meta:editing-cycles>
    <dc:language>en</dc:language>
    <dc:creator>ZETHOU-WWEXT03P$</dc:creator>
    <dc:date>2026-09-05T15:43:08</dc:date>
    <meta:editing-duration>PT0.006S</meta:editing-duration>
  </office:meta>
</office:document-meta>
</file>