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7:33 PM" office:value-type="string">
            <text:p>Sep 5 2026 7:33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99" office:value-type="string">
            <text:p>68499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7:33 PM" office:value-type="string">
            <text:p>Sep 5 2026 7:33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500" office:value-type="string">
            <text:p>68500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7:33 PM" office:value-type="string">
            <text:p>Sep 5 2026 7:33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501" office:value-type="string">
            <text:p>68501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7:33 PM" office:value-type="string">
            <text:p>Sep 5 2026 7:33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95" office:value-type="string">
            <text:p>68495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7:33 PM" office:value-type="string">
            <text:p>Sep 5 2026 7:33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96" office:value-type="string">
            <text:p>68496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7:33 PM" office:value-type="string">
            <text:p>Sep 5 2026 7:33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97" office:value-type="string">
            <text:p>68497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7:33 PM" office:value-type="string">
            <text:p>Sep 5 2026 7:33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98" office:value-type="string">
            <text:p>68498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94" office:value-type="string">
            <text:p>68494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91" office:value-type="string">
            <text:p>68491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92" office:value-type="string">
            <text:p>68492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93" office:value-type="string">
            <text:p>68493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86" office:value-type="string">
            <text:p>68486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87" office:value-type="string">
            <text:p>68487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88" office:value-type="string">
            <text:p>68488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89" office:value-type="string">
            <text:p>68489</text:p>
          </table:table-cell>
          <table:table-cell office:string-value="GSPL St Helena" office:value-type="string">
            <text:p>GSPL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90" office:value-type="string">
            <text:p>68490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84" office:value-type="string">
            <text:p>68484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85" office:value-type="string">
            <text:p>6848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6:29 PM" office:value-type="string">
            <text:p>Sep 5 2026 6:29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83" office:value-type="string">
            <text:p>68483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3:26 PM" office:value-type="string">
            <text:p>Sep 5 2026 3:26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79" office:value-type="string">
            <text:p>68479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3:26 PM" office:value-type="string">
            <text:p>Sep 5 2026 3:26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80" office:value-type="string">
            <text:p>68480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3:26 PM" office:value-type="string">
            <text:p>Sep 5 2026 3:26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81" office:value-type="string">
            <text:p>68481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3:26 PM" office:value-type="string">
            <text:p>Sep 5 2026 3:26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82" office:value-type="string">
            <text:p>68482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3:26 PM" office:value-type="string">
            <text:p>Sep 5 2026 3:26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77" office:value-type="string">
            <text:p>68477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3:26 PM" office:value-type="string">
            <text:p>Sep 5 2026 3:26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78" office:value-type="string">
            <text:p>68478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69" office:value-type="string">
            <text:p>68469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70" office:value-type="string">
            <text:p>68470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65" office:value-type="string">
            <text:p>68465</text:p>
          </table:table-cell>
          <table:table-cell office:string-value="Jacksonville-PGS" office:value-type="string">
            <text:p>Jacksonville-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66" office:value-type="string">
            <text:p>68466</text:p>
          </table:table-cell>
          <table:table-cell office:string-value="Tallahassee-W (Hopkins)" office:value-type="string">
            <text:p>Tallahassee-W (Hopkins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67" office:value-type="string">
            <text:p>68467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68" office:value-type="string">
            <text:p>68468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61" office:value-type="string">
            <text:p>68461</text:p>
          </table:table-cell>
          <table:table-cell office:string-value="GSPL St Helena" office:value-type="string">
            <text:p>GSPL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62" office:value-type="string">
            <text:p>68462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63" office:value-type="string">
            <text:p>68463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64" office:value-type="string">
            <text:p>68464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57" office:value-type="string">
            <text:p>68457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58" office:value-type="string">
            <text:p>68458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59" office:value-type="string">
            <text:p>68459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60" office:value-type="string">
            <text:p>68460</text:p>
          </table:table-cell>
          <table:table-cell office:string-value="GSPL Merrill" office:value-type="string">
            <text:p>GSPL Merrill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53" office:value-type="string">
            <text:p>68453</text:p>
          </table:table-cell>
          <table:table-cell office:string-value="CS #4 Bay City" office:value-type="string">
            <text:p>CS #4 Bay 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54" office:value-type="string">
            <text:p>68454</text:p>
          </table:table-cell>
          <table:table-cell office:string-value="CS #7 Eunice Zone 1" office:value-type="string">
            <text:p>CS #7 Eunice Zone 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55" office:value-type="string">
            <text:p>68455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56" office:value-type="string">
            <text:p>68456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51" office:value-type="string">
            <text:p>68451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2:02 PM" office:value-type="string">
            <text:p>Sep 5 2026 2:02 PM</text:p>
          </table:table-cell>
          <table:table-cell office:string-value="Sep 6 2026 9:00 AM" office:value-type="string">
            <text:p>Sep 6 2026 9:00 AM</text:p>
          </table:table-cell>
          <table:table-cell office:string-value="Sep 7 2026 8:59 AM" office:value-type="string">
            <text:p>Sep 7 2026 8:59 AM</text:p>
          </table:table-cell>
          <table:table-cell office:string-value="68452" office:value-type="string">
            <text:p>68452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10:37 AM" office:value-type="string">
            <text:p>Sep 5 2026 10:37 A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49" office:value-type="string">
            <text:p>68449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10:37 AM" office:value-type="string">
            <text:p>Sep 5 2026 10:37 A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50" office:value-type="string">
            <text:p>68450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10:37 AM" office:value-type="string">
            <text:p>Sep 5 2026 10:37 A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48" office:value-type="string">
            <text:p>68448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10:37 AM" office:value-type="string">
            <text:p>Sep 5 2026 10:37 A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47" office:value-type="string">
            <text:p>68447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10:37 AM" office:value-type="string">
            <text:p>Sep 5 2026 10:37 A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46" office:value-type="string">
            <text:p>68446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5 2026 10:37 AM" office:value-type="string">
            <text:p>Sep 5 2026 10:37 A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45" office:value-type="string">
            <text:p>68445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6:42 PM" office:value-type="string">
            <text:p>Sep 4 2026 6:42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37" office:value-type="string">
            <text:p>68437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6:42 PM" office:value-type="string">
            <text:p>Sep 4 2026 6:42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34" office:value-type="string">
            <text:p>68434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6:42 PM" office:value-type="string">
            <text:p>Sep 4 2026 6:42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35" office:value-type="string">
            <text:p>68435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6:42 PM" office:value-type="string">
            <text:p>Sep 4 2026 6:42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36" office:value-type="string">
            <text:p>68436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6:42 PM" office:value-type="string">
            <text:p>Sep 4 2026 6:42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32" office:value-type="string">
            <text:p>68432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6:42 PM" office:value-type="string">
            <text:p>Sep 4 2026 6:42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33" office:value-type="string">
            <text:p>68433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6:42 PM" office:value-type="string">
            <text:p>Sep 4 2026 6:42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31" office:value-type="string">
            <text:p>6843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20" office:value-type="string">
            <text:p>68420</text:p>
          </table:table-cell>
          <table:table-cell office:string-value="Tallahassee-W (Hopkins)" office:value-type="string">
            <text:p>Tallahassee-W (Hopkins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21" office:value-type="string">
            <text:p>68421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22" office:value-type="string">
            <text:p>68422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23" office:value-type="string">
            <text:p>68423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17" office:value-type="string">
            <text:p>68417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18" office:value-type="string">
            <text:p>68418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19" office:value-type="string">
            <text:p>68419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16" office:value-type="string">
            <text:p>68416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10" office:value-type="string">
            <text:p>68410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11" office:value-type="string">
            <text:p>68411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12" office:value-type="string">
            <text:p>68412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13" office:value-type="string">
            <text:p>68413</text:p>
          </table:table-cell>
          <table:table-cell office:string-value="GSPL Merrill" office:value-type="string">
            <text:p>GSPL Merrill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14" office:value-type="string">
            <text:p>68414</text:p>
          </table:table-cell>
          <table:table-cell office:string-value="GSPL St Helena" office:value-type="string">
            <text:p>GSPL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15" office:value-type="string">
            <text:p>68415</text:p>
          </table:table-cell>
          <table:table-cell office:string-value="GSPL St Helena" office:value-type="string">
            <text:p>GSPL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07" office:value-type="string">
            <text:p>68407</text:p>
          </table:table-cell>
          <table:table-cell office:string-value="CS #7 Eunice Zone 1" office:value-type="string">
            <text:p>CS #7 Eunice Zone 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08" office:value-type="string">
            <text:p>68408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09" office:value-type="string">
            <text:p>68409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05" office:value-type="string">
            <text:p>68405</text:p>
          </table:table-cell>
          <table:table-cell office:string-value="Market South of Compressor 21" office:value-type="string">
            <text:p>Market South of Compressor 2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Sep 4 2026 2:04 PM" office:value-type="string">
            <text:p>Sep 4 2026 2:04 PM</text:p>
          </table:table-cell>
          <table:table-cell office:string-value="Sep 5 2026 9:00 AM" office:value-type="string">
            <text:p>Sep 5 2026 9:00 AM</text:p>
          </table:table-cell>
          <table:table-cell office:string-value="Sep 6 2026 8:59 AM" office:value-type="string">
            <text:p>Sep 6 2026 8:59 AM</text:p>
          </table:table-cell>
          <table:table-cell office:string-value="68406" office:value-type="string">
            <text:p>68406</text:p>
          </table:table-cell>
          <table:table-cell office:string-value="CS #4 Bay City" office:value-type="string">
            <text:p>CS #4 Bay 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6T00:14:43</meta:creation-date>
    <meta:editing-cycles>1</meta:editing-cycles>
    <dc:language>en</dc:language>
    <dc:creator>ZETHOU-WWEXT02P$</dc:creator>
    <dc:date>2026-09-06T00:14:43</dc:date>
    <meta:editing-duration>PT0.047S</meta:editing-duration>
  </office:meta>
</office:document-meta>
</file>