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KS      " office:value-type="string">
            <text:p>KS <text:s text:c="5"/></text:p>
          </table:table-cell>
          <table:table-cell office:string-value="MEADE                                   " office:value-type="string">
            <text:p>MEADE <text:s text:c="34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6.920" office:value-type="string">
            <text:p>-146.920</text:p>
          </table:table-cell>
          <table:table-cell office:string-value="259919" office:value-type="string">
            <text:p>2599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MI      " office:value-type="string">
            <text:p>MI <text:s text:c="5"/></text:p>
          </table:table-cell>
          <table:table-cell office:string-value="LENAWEE                                 " office:value-type="string">
            <text:p>LENAWEE <text:s text:c="32"/></text:p>
          </table:table-cell>
          <table:table-cell office:string-value="B" office:value-type="string">
            <text:p>B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MKT" office:value-type="string">
            <text:p>MKT</text:p>
          </table:table-cell>
          <table:table-cell office:string-value="832.000" office:value-type="string">
            <text:p>832.000</text:p>
          </table:table-cell>
          <table:table-cell office:string-value="259920" office:value-type="string">
            <text:p>2599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SWGS" office:value-type="string">
            <text:p>SWGS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05T15:48:02</meta:creation-date>
    <meta:editing-cycles>1</meta:editing-cycles>
    <dc:language>en</dc:language>
    <dc:creator>ZETHOU-WWEXT03P$</dc:creator>
    <dc:date>2026-09-05T15:48:02</dc:date>
    <meta:editing-duration>PT0.011S</meta:editing-duration>
  </office:meta>
</office:document-meta>
</file>