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R" office:value-type="string">
            <text:p>R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6   " office:value-type="string">
            <text:p>RA22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3:46</meta:creation-date>
    <meta:editing-cycles>1</meta:editing-cycles>
    <dc:language>en</dc:language>
    <dc:creator>ZETHOU-WWEXT01P$</dc:creator>
    <dc:date>2026-09-06T00:13:48</dc:date>
    <meta:editing-duration>PT1.930S</meta:editing-duration>
  </office:meta>
</office:document-meta>
</file>