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8/01/2026" office:value-type="string">
            <text:p>08/01/2026</text:p>
          </table:table-cell>
          <table:table-cell office:string-value="09/06/2026 12:11AM" office:value-type="string">
            <text:p>09/06/2026 12:11A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346" office:value-type="string">
            <text:p>34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8/01/2026" office:value-type="string">
            <text:p>08/01/2026</text:p>
          </table:table-cell>
          <table:table-cell office:string-value="09/06/2026 12:11AM" office:value-type="string">
            <text:p>09/06/2026 12:11A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55" office:value-type="string">
            <text:p>155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23048" office:value-type="string">
            <text:p>23048</text:p>
          </table:table-cell>
          <table:table-cell office:string-value="08/01/2026" office:value-type="string">
            <text:p>08/01/2026</text:p>
          </table:table-cell>
          <table:table-cell office:string-value="09/06/2026 12:11AM" office:value-type="string">
            <text:p>09/06/2026 12:11AM</text:p>
          </table:table-cell>
          <table:table-cell office:string-value="MKT" office:value-type="string">
            <text:p>MKT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784" office:value-type="string">
            <text:p>-7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8/01/2026" office:value-type="string">
            <text:p>08/01/2026</text:p>
          </table:table-cell>
          <table:table-cell office:string-value="09/06/2026 12:11AM" office:value-type="string">
            <text:p>09/06/2026 12:11A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1912" office:value-type="string">
            <text:p>1912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1:57</meta:creation-date>
    <meta:editing-cycles>1</meta:editing-cycles>
    <dc:language>en</dc:language>
    <dc:creator>ZETHOU-WWEXT01P$</dc:creator>
    <dc:date>2026-09-06T00:11:57</dc:date>
    <meta:editing-duration>PT0.008S</meta:editing-duration>
  </office:meta>
</office:document-meta>
</file>